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tephane_schildknecht"/>Tombé dans le libre lors de sa thèse en chimie-informatique, Stéphane Schildknecht est aujourd'hui contact régional pour la Francophonie dans le projet PostgreSQL, fortement impliqué dans la traduction des documentations, et membre fondateur de PostgreSQLFr.</text:p>
      <text:p text:style-name="Text_20_body">DBA PostgreSQL C.E., il a été consultant en bases de données dans plusieurs sociétés phares du logiciel libre : Red-Hat, Linagora et Aurora. Il agit en tant qu'expert PostgreSQL au sein de dalibo depuis 2006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ephane_schildknecht</dc:title>
  </office:meta>
</office:document-meta>
</file>