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mll2008"/><text:bookmark-start text:name="__RefHeading___rmll_2008_1"/><text:bookmark-start text:name="rmll_2008"/>RMLL 2008<text:bookmark-end text:name="__RefHeading___rmll_2008_1"/><text:bookmark-end text:name="rmll_2008"/></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Mont-de-Marsan du 1er au 5 juillet 2008
→ <text:a xlink:type="simple" xlink:href="http://2008.rmll.info/" text:style-name="Internet_20_link" text:visited-style-name="Visited_20_Internet_20_Link">http://2008.rmll.info/</text:a>Tout ce qui suit a été proposé aux personnes des RMLL, Guillaume attend un retour de leur part.</text:p>
          </table:table-cell>
        </table:table-row>
      </table:table>
      <text:h text:style-name="Heading_20_2" text:outline-level="2"><text:bookmark-start text:name="__RefHeading___presence_2"/><text:bookmark-start text:name="presence"/>Présence<text:bookmark-end text:name="__RefHeading___presence_2"/><text:bookmark-end text:name="presence"/></text:h>
      <text:list text:style-name="List_20_1" text:continue-numbering="false">
        <text:list-item>
          <text:p text:style-name="List_20_1_Content_First"> Mardi 1 : ??? / jca, gleu</text:p>
        </text:list-item>
        <text:list-item>
          <text:p text:style-name="List_20_1_Content"> Mercredi 2 : ??? / jca, gleu</text:p>
        </text:list-item>
        <text:list-item>
          <text:p text:style-name="List_20_1_Content"> Jeudi 3 : ??? / damien (à partir de 16h), jca, gleu</text:p>
        </text:list-item>
        <text:list-item>
          <text:p text:style-name="List_20_1_Content"> Vendredi 4 : ??? / damien, jca, gleu, thomas</text:p>
        </text:list-item>
        <text:list-item>
          <text:p text:style-name="List_20_1_Content_Last"> Samedi 5  : ??? / damien, jca, gleu, thomas</text:p>
        </text:list-item>
      </text:list>
      <text:h text:style-name="Heading_20_2" text:outline-level="2"><text:bookmark-start text:name="__RefHeading___stand_3"/><text:bookmark-start text:name="stand"/>Stand<text:bookmark-end text:name="__RefHeading___stand_3"/><text:bookmark-end text:name="stand"/></text:h>
      <text:p text:style-name="Text_20_body">Il nous faut deux personnes. Vu les années précédentes pour ce salon, 
plus de deux en même temps me paraît inutile (c'est là où on voit toute 
la différence entre Solutions Linux et les RMLL). Ça ne veut pas dire 
qu'on doit être maximum deux, un tour de rôle peut être bon (notamment 
pour aller manger :) ).</text:p>
      <text:p text:style-name="Text_20_body">À priori, on devrait avoir assez de monde entre sebl, daamien 
(peut-être), moi (peut-être), thomas (peut-être).</text:p>
      <text:h text:style-name="Heading_20_2" text:outline-level="2"><text:bookmark-start text:name="__RefHeading___les_ateliers_4"/><text:bookmark-start text:name="les_ateliers"/>Les ateliers<text:bookmark-end text:name="__RefHeading___les_ateliers_4"/><text:bookmark-end text:name="les_ateliers"/></text:h>
      <text:list text:style-name="List_20_1" text:continue-numbering="false">
        <text:list-item>
          <text:p text:style-name="List_20_1_Content_First"> Thomas : installation de PostgreSQL (voir son <text:a xlink:type="simple" xlink:href="http://blog.frosties.org/public/postgresql/pres_inst_pg.odp" text:style-name="Internet_20_link" text:visited-style-name="Visited_20_Internet_20_Link">Brouillon de présentation</text:a>)</text:p>
        </text:list-item>
        <text:list-item>
          <text:p text:style-name="List_20_1_Content"> Guillaume : configuration sécurisée des accès</text:p>
        </text:list-item>
        <text:list-item>
          <text:p text:style-name="List_20_1_Content"> Guillaume : utilisation de la recherche plein texte en 8.3</text:p>
        </text:list-item>
        <text:list-item>
          <text:p text:style-name="List_20_1_Content"> Jean-Christophe : PITR et LogShipping</text:p>
        </text:list-item>
        <text:list-item>
          <text:p text:style-name="List_20_1_Content"> ? : réplication avec Slony</text:p>
        </text:list-item>
        <text:list-item>
          <text:p text:style-name="List_20_1_Content"> Damien : réplication avec bucardo</text:p>
        </text:list-item>
        <text:list-item>
          <text:p text:style-name="List_20_1_Content"> Damien : pgcrypto</text:p>
        </text:list-item>
        <text:list-item>
          <text:p text:style-name="List_20_1_Content_Last"> Jean-Christophe : Procédures stockées en PL/pgsql (ou autre langage ?)</text:p>
        </text:list-item>
      </text:list>
      <text:p text:style-name="Text_20_body">Les deux premières correspondent à une journée de découverte et d'installation du serveur. Les deux ateliers suivants sont plutôt orientés utilisateurs et administrateurs, basés sur des fonctionnalités récentes. Les ateliers 5 et 6 permettent une journée complète sur la réplication. Et les deux derniers concernent surtout les développeurs.</text:p>
      <text:p text:style-name="Text_20_body">Durée d'un atelier : 2h max.
Nombre de participants : 10 max.
Postes : sous Debian</text:p>
      <text:p text:style-name="Preformatted_20_Text"><text:s text:c="8"/>(un serveur apt local serait un gros plus pour installer<text:line-break/><text:s text:c="9"/>PostgreSQL... ou alors une connexion à Internet, mais j'ai un<text:line-break/><text:s text:c="9"/>peu peur des lenteurs habituelles aux RMLL)</text:p>
      <text:p text:style-name="Text_20_body">Huit ateliers, 2h chacun, ça fait un par demi-journée, ce qui me paraît bien… ça permettra de s'étendre un peu si nécessaire.</text:p>
      <text:h text:style-name="Heading_20_2" text:outline-level="2"><text:bookmark-start text:name="__RefHeading___les_confs_5"/><text:bookmark-start text:name="les_confs"/>Les confs<text:bookmark-end text:name="__RefHeading___les_confs_5"/><text:bookmark-end text:name="les_confs"/></text:h>
      <text:list text:style-name="List_20_1" text:continue-numbering="false">
        <text:list-item>
          <text:p text:style-name="List_20_1_Content_First"> Gleu : tour d'horizon de PostgreSQL (conf Parinux ++)</text:p>
        </text:list-item>
        <text:list-item>
          <text:p text:style-name="List_20_1_Content_Last"> Damien : Réplication avec PG ( slony / bucardo / warm standby )</text:p>
        </text:list-item>
      </text:list>
      <text:h text:style-name="Heading_20_2" text:outline-level="2"><text:bookmark-start text:name="__RefHeading___materiel_6"/><text:bookmark-start text:name="materiel"/>Matériel<text:bookmark-end text:name="__RefHeading___materiel_6"/><text:bookmark-end text:name="materie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rmll2008</dc:title>
  </office:meta>
</office:document-meta>
</file>