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erences"/><text:bookmark-start text:name="__RefHeading___en_france_1"/><text:bookmark-start text:name="en_france"/>En France<text:bookmark-end text:name="__RefHeading___en_france_1"/><text:bookmark-end text:name="en_france"/></text:h>
      <text:p text:style-name="Text_20_body">Grosse Volumétrie :</text:p>
      <text:p text:style-name="Text_20_body"> * <text:a xlink:type="simple" xlink:href="http://www.postgresqlfr.org/?q=node/1538 Météo France 4,3 To" text:style-name="Internet_20_link" text:visited-style-name="Visited_20_Internet_20_Link">http://www.postgresqlfr.org/?q=node/1538 Météo France 4,3 T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ferences</dc:title>
  </office:meta>
</office:document-meta>
</file>