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83d3c82d58ac4164ff42bf0d477d28.png"/>
  <manifest:file-entry manifest:media-type="image/png" manifest:full-path="Pictures/efda7a2d0f718bb35dda9038e5f913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pagande:bandeaux"/><text:bookmark-start text:name="__RefHeading___bandeaux_de_promo_1"/><text:bookmark-start text:name="bandeaux_de_promo"/>Bandeaux de Promo<text:bookmark-end text:name="__RefHeading___bandeaux_de_promo_1"/><text:bookmark-end text:name="bandeaux_de_promo"/></text:h>
      <text:h text:style-name="Heading_20_5" text:outline-level="5"><text:bookmark-start text:name="__RefHeading___espace_libre_sur_toolinux_2"/><text:bookmark-start text:name="espace_libre_sur_toolinux"/>Espace libre sur Toolinux<text:bookmark-end text:name="__RefHeading___espace_libre_sur_toolinux_2"/><text:bookmark-end text:name="espace_libre_sur_toolinux"/></text:h>
      <text:p text:style-name="Text_20_body">Lire ça d'abord : <text:a xlink:type="simple" xlink:href="http://www.toolinux.com/news/communaute/projets_associations_offrez-vous_la_page_d_accueil_de_toolinux_ar9274.html" text:style-name="Internet_20_link" text:visited-style-name="Visited_20_Internet_20_Link"> L'annonce sur TooLinux</text:a></text:p>
      <text:p text:style-name="Text_20_body">Voici 2 propositions de bandeaux :</text:p>
      <text:p text:style-name="Text_20_body"><draw:frame draw:style-name="media" draw:name="0" text:anchor-type="as-char" draw:z-index="0" svg:width="7.9375cm" svg:height="3.96875cm"><draw:image xlink:href="Pictures/1983d3c82d58ac4164ff42bf0d477d28.png" xlink:type="simple" xlink:show="embed" xlink:actuate="onLoad"/></draw:frame></text:p>
      <text:p text:style-name="Text_20_body"><draw:frame draw:style-name="media" draw:name="1" text:anchor-type="as-char" draw:z-index="1" svg:width="7.9375cm" svg:height="3.96875cm"><draw:image xlink:href="Pictures/efda7a2d0f718bb35dda9038e5f913e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pagande:bandeaux</dc:title>
  </office:meta>
</office:document-meta>
</file>