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quetes_laterales"/><text:bookmark-start text:name="__RefHeading___requetes_laterales_1"/><text:bookmark-start text:name="requetes_laterales"/>Requêtes LATERALes<text:bookmark-end text:name="__RefHeading___requetes_laterales_1"/><text:bookmark-end text:name="requetes_laterales"/></text:h>
      <table:table table:style-name="Table_Quotation1">
        <table:table-column/>
        <table:table-row>
          <table:table-cell office:value-type="string" table:style-name="Cell_Quotation1">
            <text:p text:style-name="tablealignleft"> Nom : Vik Fearing<text:line-break/> Société : Dalibo<text:line-break/> compte twitter :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Titre : Requêtes LATERALes<text:line-break/> durée : 30min</text:p>
          </table:table-cell>
        </table:table-row>
      </table:table>
      <text:h text:style-name="Heading_20_2" text:outline-level="2"><text:bookmark-start text:name="__RefHeading___une_description_courte_2"/><text:bookmark-start text:name="une_description_courte"/>Une description courte<text:bookmark-end text:name="__RefHeading___une_description_courte_2"/><text:bookmark-end text:name="une_description_courte"/></text:h>
      <text:p text:style-name="Text_20_body">L'utilité de la clause LATERAL qui arrive dans 9.3 et quelques exemples.</text:p>
      <text:h text:style-name="Heading_20_2" text:outline-level="2"><text:bookmark-start text:name="__RefHeading___une_description_longue_3"/><text:bookmark-start text:name="une_description_longue"/>Une description longue<text:bookmark-end text:name="__RefHeading___une_description_longue_3"/><text:bookmark-end text:name="une_description_long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quetes_laterales</dc:title>
  </office:meta>
</office:document-meta>
</file>