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63d6c4214519ba4c918f08164d3ab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08:plan_de_communication"/>Retour à <text:a xlink:type="simple" xlink:href="https://testwww.postgresql.fr/pgday2008/start" text:style-name="Internet_20_link" text:visited-style-name="Visited_20_Internet_20_Link">l'accueil</text:a>.</text:p>
      <text:h text:style-name="Heading_20_1" text:outline-level="1"><text:bookmark-start text:name="__RefHeading___dossier_de_presse_1"/><text:bookmark-start text:name="dossier_de_presse"/>Dossier de presse<text:bookmark-end text:name="__RefHeading___dossier_de_presse_1"/><text:bookmark-end text:name="dossier_de_presse"/></text:h>
      <text:h text:style-name="Heading_20_1" text:outline-level="1"><text:bookmark-start text:name="__RefHeading___contacts_2"/><text:bookmark-start text:name="contacts"/>Contacts<text:bookmark-end text:name="__RefHeading___contacts_2"/><text:bookmark-end text:name="contac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Journaliste</text:p>
          </table:table-cell>
          <table:table-cell office:value-type="string" table:style-name="tableheader">
            <text:p text:style-name="Table_20_Heading">Publication</text:p>
          </table:table-cell>
          <table:table-cell office:value-type="string" table:style-name="tableheader">
            <text:p text:style-name="Table_20_Heading">Contact</text:p>
          </table:table-cell>
          <table:table-cell office:value-type="string" table:style-name="tableheader">
            <text:p text:style-name="Table_20_Heading">Action</text:p>
          </table:table-cell>
        </table:table-row>
        <table:table-row>
          <table:table-cell office:value-type="string" table:style-name="tablecell">
            <text:p text:style-name="tablealignleft">Frédéric Bordage</text:p>
          </table:table-cell>
          <table:table-cell office:value-type="string" table:style-name="tablecell">
            <text:p text:style-name="tablealignleft"> 01net.com</text:p>
          </table:table-cell>
          <table:table-cell office:value-type="string" table:style-name="tablecell">
            <text:p text:style-name="tablealignleft">SA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édric Godart</text:p>
          </table:table-cell>
          <table:table-cell office:value-type="string" table:style-name="tablecell">
            <text:p text:style-name="tablealignleft">toolinux.com</text:p>
          </table:table-cell>
          <table:table-cell office:value-type="string" table:style-name="tablecell">
            <text:p text:style-name="tablealignleft">SAS</text:p>
          </table:table-cell>
          <table:table-cell office:value-type="string" table:style-name="tablecell">
            <text:p text:style-name="tablealignleft">Mail envoyé le 28/07/2008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linformaticien.fr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Le Monde Informatiqu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DNet.fr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NUNET.fr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ilicon.fr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GLF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ITRManager.com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a xlink:type="simple" xlink:href="http://www.indexel.net/" text:style-name="Internet_20_link" text:visited-style-name="Visited_20_Internet_20_Link">http://www.indexel.net/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Journal du Net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linuxfr.org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labo-linux.org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a xlink:type="simple" xlink:href="http://www.application-servers.com/" text:style-name="Internet_20_link" text:visited-style-name="Visited_20_Internet_20_Link">http://www.application-servers.com/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a xlink:type="simple" xlink:href="http://www.infogiciel.info/" text:style-name="Internet_20_link" text:visited-style-name="Visited_20_Internet_20_Link">http://www.infogiciel.info/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a xlink:type="simple" xlink:href="http://www.ioz.be/" text:style-name="Internet_20_link" text:visited-style-name="Visited_20_Internet_20_Link">http://www.ioz.be/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a xlink:type="simple" xlink:href="http://www.agendadulibre.org/map.php" text:style-name="Internet_20_link" text:visited-style-name="Visited_20_Internet_20_Link">L'agenda du libre</text:a></text:p>
          </table:table-cell>
          <table:table-cell office:value-type="string" table:style-name="tablecell">
            <text:p text:style-name="tablealignleft">JCA</text:p>
          </table:table-cell>
          <table:table-cell office:value-type="string" table:style-name="tablecell">
            <text:p text:style-name="tablealignleft">En ligne </text:p>
          </table:table-cell>
        </table:table-row>
      </table:table>
      <text:h text:style-name="Heading_20_1" text:outline-level="1"><text:bookmark-start text:name="__RefHeading___comm_visuelle_3"/><text:bookmark-start text:name="comm_visuelle"/>Comm visuelle<text:bookmark-end text:name="__RefHeading___comm_visuelle_3"/><text:bookmark-end text:name="comm_visuelle"/></text:h>
      <text:h text:style-name="Heading_20_2" text:outline-level="2"><text:bookmark-start text:name="__RefHeading___kakemono_4"/><text:bookmark-start text:name="kakemono"/>Kakemono<text:bookmark-end text:name="__RefHeading___kakemono_4"/><text:bookmark-end text:name="kakemono"/></text:h>
      <text:p text:style-name="Text_20_body">V4!
<draw:frame draw:style-name="media" draw:name="0" text:anchor-type="as-char" draw:z-index="0" svg:width="21.219583333333cm" style:rel-width="100%" svg:height="49.477083333333cm" style:rel-height="scale"><draw:image xlink:href="Pictures/f563d6c4214519ba4c918f08164d3ab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plan_de_communication</dc:title>
  </office:meta>
</office:document-meta>
</file>