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b27f1323f3aa8f8988dfe0f4778a26b6.jpg"/>
  <manifest:file-entry manifest:media-type="image/jpeg" manifest:full-path="Pictures/9d9dada5fe43c2f8e3f222d80e51b45c.jpg"/>
  <manifest:file-entry manifest:media-type="image/jpeg" manifest:full-path="Pictures/f61435ed3500a88f165be996d40d4d63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day2008:contacts_avec_diagora_pgday2008"/><text:bookmark-start text:name="__RefHeading___chronologie_1"/><text:bookmark-start text:name="chronologie"/>Chronologie<text:bookmark-end text:name="__RefHeading___chronologie_1"/><text:bookmark-end text:name="chronologie"/></text:h>
      <text:h text:style-name="Heading_20_2" text:outline-level="2"><text:bookmark-start text:name="__RefHeading___NoTitle_2"/><text:bookmark-start text:name="section"/>2008-02-18<text:bookmark-end text:name="__RefHeading___NoTitle_2"/><text:bookmark-end text:name="section"/></text:h>
      <text:p text:style-name="Text_20_body">Attente réponse (envoi1) le 2008-02-18</text:p>
      <text:h text:style-name="Heading_20_1" text:outline-level="1"><text:bookmark-start text:name="__RefHeading___NoTitle_3"/><text:bookmark-start text:name="section1"/>2008-02-27<text:bookmark-end text:name="__RefHeading___NoTitle_3"/><text:bookmark-end text:name="section1"/></text:h>
      <text:p text:style-name="Preformatted_20_Text">Monsieur,<text:line-break/><text:line-break/>J'accuse réception de votre mail et je le transmets à mon collègue, Frédéric<text:line-break/>Bastard qui va prendre le relais pour traiter votre demande.<text:line-break/><text:line-break/>Comme convenu, je vous adresse néanmoins la liste des traiteurs référencés à<text:line-break/>Diagora, la liste de nos pauses ainsi que les photos suivantes:<text:line-break/><text:line-break/>- L'Hémicycle vide et avec du public<text:line-break/>- La salon d'honneur vide et en déjeuner assis (espace généralement loué<text:line-break/>avec l'Hémicycle)<text:line-break/>- Une salle de 240m².<text:line-break/><text:line-break/>Je n'ai pas posé d'option sur notre planning puisque vous préférez recevoir<text:line-break/>une proposition tarifaire dans un premier temps.<text:line-break/><text:line-break/>Cordialement,</text:p>
      <text:p text:style-name="Text_20_body">Relance téléphonique et premiers éléments : <text:a xlink:type="simple" xlink:href="https://testwww.postgresql.fr/pgday2008/diagora-pauses_diagora_2008.pdf" text:style-name="Internet_20_link" text:visited-style-name="Visited_20_Internet_20_Link">Prix des pauses</text:a>, <text:a xlink:type="simple" xlink:href="https://testwww.postgresql.fr/pgday2008/diagora_traiteurs_references.pdf" text:style-name="Internet_20_link" text:visited-style-name="Visited_20_Internet_20_Link">la lsite des traiteurs référencés</text:a> et <text:a xlink:type="simple" xlink:href="https://testwww.postgresql.fr/pgday2008/diagora-notetraiteur.pdf" text:style-name="Internet_20_link" text:visited-style-name="Visited_20_Internet_20_Link">les notes concernant les traiteurs</text:a>. On nous a aussi envoyé des photos <draw:frame draw:style-name="media" draw:name="salle 240m² Legend" text:anchor-type="as-char" draw:z-index="0" svg:width="8.4666666666667cm"><draw:text-box><text:p text:style-name="legendcenter"><draw:frame draw:style-name="media" draw:name="salle 240m²" text:anchor-type="as-char" draw:z-index="0" svg:width="8.4666666666667cm" svg:height="5.2916666666667cm"><draw:image xlink:href="Pictures/b27f1323f3aa8f8988dfe0f4778a26b6.jpg" xlink:type="simple" xlink:show="embed" xlink:actuate="onLoad"/></draw:frame>salle 240m²</text:p></draw:text-box></draw:frame>, une autre solution : <draw:frame draw:style-name="media" draw:name="l'hémicycle Legend" text:anchor-type="as-char" draw:z-index="0" svg:width="8.4666666666667cm"><draw:text-box><text:p text:style-name="legendcenter"><draw:frame draw:style-name="media" draw:name="l'hémicycle" text:anchor-type="as-char" draw:z-index="1" svg:width="8.4666666666667cm" svg:height="5.2916666666667cm"><draw:image xlink:href="Pictures/9d9dada5fe43c2f8e3f222d80e51b45c.jpg" xlink:type="simple" xlink:show="embed" xlink:actuate="onLoad"/></draw:frame>l'hémicycle</text:p></draw:text-box></draw:frame> et <draw:frame draw:style-name="media" draw:name="la salle de restauration. Legend" text:anchor-type="as-char" draw:z-index="0" svg:width="8.4666666666667cm"><draw:text-box><text:p text:style-name="legendcenter"><draw:frame draw:style-name="media" draw:name="la salle de restauration." text:anchor-type="as-char" draw:z-index="2" svg:width="8.4666666666667cm" svg:height="5.2916666666667cm"><draw:image xlink:href="Pictures/f61435ed3500a88f165be996d40d4d63.jpg" xlink:type="simple" xlink:show="embed" xlink:actuate="onLoad"/></draw:frame>la salle de restauration.</text:p></draw:text-box></draw:frame></text:p>
      <text:h text:style-name="Heading_20_2" text:outline-level="2"><text:bookmark-start text:name="__RefHeading___NoTitle_4"/><text:bookmark-start text:name="section2"/>2008-02-29<text:bookmark-end text:name="__RefHeading___NoTitle_4"/><text:bookmark-end text:name="section2"/></text:h>
      <text:p text:style-name="Text_20_body">Réception d'un <text:a xlink:type="simple" xlink:href="https://testwww.postgresql.fr/pgday2008/devis_1_-_postgresqlfr.pdf" text:style-name="Internet_20_link" text:visited-style-name="Visited_20_Internet_20_Link">devis</text:a>. Les prix sont très élevés (regardez le prix du rétro projecteur et globalement des actions techniques)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day2008:contacts_avec_diagora_pgday2008</dc:title>
  </office:meta>
</office:document-meta>
</file>