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ce23b755ebec0851109d97e21f01e3.png"/>
  <manifest:file-entry manifest:media-type="image/png" manifest:full-path="Pictures/8848c2d5559b636c2ab7ae41b6e42461.png"/>
  <manifest:file-entry manifest:media-type="image/png" manifest:full-path="Pictures/f4769501e9dbfdb9004eb2469584e4c1.png"/>
  <manifest:file-entry manifest:media-type="image/png" manifest:full-path="Pictures/c2cb0ee6873389640a4c758381a8407a.png"/>
  <manifest:file-entry manifest:media-type="image/png" manifest:full-path="Pictures/393822e34c2242eb04c2a86b07df5256.png"/>
  <manifest:file-entry manifest:media-type="image/png" manifest:full-path="Pictures/5184ce06f05c328b15084659a01022cb.png"/>
  <manifest:file-entry manifest:media-type="image/png" manifest:full-path="Pictures/fe60eb1b1a393cc832ed1b07d34f3a20.png"/>
  <manifest:file-entry manifest:media-type="image/png" manifest:full-path="Pictures/00665bc3e6f4e54924754d05f533868e.png"/>
  <manifest:file-entry manifest:media-type="image/jpeg" manifest:full-path="Pictures/605eac48baf7a10a4f8e57a02eb9c9b2.jpg"/>
  <manifest:file-entry manifest:media-type="image/png" manifest:full-path="Pictures/38327d4adda6765caddbc55118a0c6a2.png"/>
  <manifest:file-entry manifest:media-type="image/jpeg" manifest:full-path="Pictures/ee5e688afc27be9a6073c25598da0a61.jpg"/>
  <manifest:file-entry manifest:media-type="image/png" manifest:full-path="Pictures/6abf53616f4135cfc4dfc4b7d876fbe4.png"/>
  <manifest:file-entry manifest:media-type="image/png" manifest:full-path="Pictures/05a2d19240825c68fa4b17e13bad3db0.png"/>
  <manifest:file-entry manifest:media-type="image/png" manifest:full-path="Pictures/94efa1677b335ab79e94190deaf65463.png"/>
  <manifest:file-entry manifest:media-type="image/jpeg" manifest:full-path="Pictures/24899866d67f1965907857ce51b6c339.jpg"/>
  <manifest:file-entry manifest:media-type="image/jpeg" manifest:full-path="Pictures/c5f6a8c0b19ee5c7e5171773797e154b.jpg"/>
  <manifest:file-entry manifest:media-type="image/png" manifest:full-path="Pictures/b881804762cbdd7222256c3d88ec707d.png"/>
  <manifest:file-entry manifest:media-type="image/png" manifest:full-path="Pictures/9ac79d9d959b26e21a29a48620d7e6ca.png"/>
  <manifest:file-entry manifest:media-type="image/png" manifest:full-path="Pictures/6b312dc8676db58685982dbdcfcd7aad.png"/>
  <manifest:file-entry manifest:media-type="image/jpeg" manifest:full-path="Pictures/18b4bee8112902d8b5f9ff60b58a1bd9.jpg"/>
  <manifest:file-entry manifest:media-type="image/png" manifest:full-path="Pictures/7c42e8b2bfa8061bbf3599a2e384d5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center">  <text:a xlink:type="simple" xlink:href="#entreprises:accueil" text:style-name="Local_20_link" text:visited-style-name="Visited_20_Local_20_Link">Présentation du Groupe de Travail (Fr)</text:a>  </text:p>
          </table:table-cell>
          <table:table-cell office:value-type="string" table:style-name="tablecell">
            <text:p text:style-name="tablealigncenter">  <text:a xlink:type="simple" xlink:href="https://testwww.postgresql.fr/entreprises/english" text:style-name="Internet_20_link" text:visited-style-name="Visited_20_Internet_20_Link">Work Group Presentation (En)</text:a>  </text:p>
          </table:table-cell>
          <table:table-cell office:value-type="string" table:style-name="tablecell">
            <text:p text:style-name="tablealigncenter">  <text:a xlink:type="simple" xlink:href="https://testwww.postgresql.fr/entreprises/20171206_opensource_le_gt_inter-entreprises_se_structure" text:style-name="Internet_20_link" text:visited-style-name="Visited_20_Internet_20_Link">Communiqué (Fr)</text:a>  </text:p>
          </table:table-cell>
          <table:table-cell office:value-type="string" table:style-name="tablecell">
            <text:p text:style-name="tablealigncenter">  <text:a xlink:type="simple" xlink:href="https://testwww.postgresql.fr/entreprises/20171206_opensource_the_french_postgresql_cross_entreprise_workgroup_is_growing" text:style-name="Internet_20_link" text:visited-style-name="Visited_20_Internet_20_Link">Press Release (En)</text:a>  </text:p>
          </table:table-cell>
          <table:table-cell office:value-type="string" table:style-name="tablecell">
            <text:p text:style-name="tablealignleft"> <text:a xlink:type="simple" xlink:href="https://testwww.postgresql.fr/entreprises/20171206_lettre_ouverte_aux_editeurs_de_logiciels" text:style-name="Internet_20_link" text:visited-style-name="Visited_20_Internet_20_Link">Lettre Ouverte aux Editeurs de Logiciels (Fr)</text:a>  </text:p>
          </table:table-cell>
          <table:table-cell office:value-type="string" table:style-name="tablecell">
            <text:p text:style-name="tablealigncenter">  <text:a xlink:type="simple" xlink:href="https://testwww.postgresql.fr/entreprises/20171206_open_letter_to_software_vendors" text:style-name="Internet_20_link" text:visited-style-name="Visited_20_Internet_20_Link">Open Letter to Software Vendors (En)</text:a>  </text:p>
          </table:table-cell>
        </table:table-row>
      </table:table>
      <text:h text:style-name="Heading_20_1" text:outline-level="1"><text:bookmark text:name="entreprises:accueil"/><text:bookmark-start text:name="__RefHeading___groupe_de_travail_inter-entreprises_pggtie_1"/><text:bookmark-start text:name="groupe_de_travail_inter-entreprises_pggtie"/>Groupe de Travail Inter-Entreprises (PGGTIE)<text:bookmark-end text:name="__RefHeading___groupe_de_travail_inter-entreprises_pggtie_1"/><text:bookmark-end text:name="groupe_de_travail_inter-entreprises_pggtie"/></text:h>
      <text:p text:style-name="Text_20_body">Le <text:span text:style-name="Strong_20_Emphasis">GT Inter-Entreprises</text:span> est un groupe de travail et de mutualisation inter-entreprises au sein de l'<text:a xlink:type="simple" xlink:href="http://asso.postgresql.fr" text:style-name="Internet_20_link" text:visited-style-name="Visited_20_Internet_20_Link">association PostgreSQLFr</text:a>.  </text:p>
      <text:p text:style-name="Text_20_body"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English Readers : Here is a <text:a xlink:type="simple" xlink:href="https://testwww.postgresql.fr/entreprises/english" text:style-name="Internet_20_link" text:visited-style-name="Visited_20_Internet_20_Link">translation of this page</text:a> !</text:span></text:p>
          </table:table-cell>
        </table:table-row>
      </table:table>
      <text:h text:style-name="Heading_20_2" text:outline-level="2"><text:bookmark-start text:name="__RefHeading___objectifs_du_groupe_2"/><text:bookmark-start text:name="objectifs_du_groupe"/>Objectifs du Groupe<text:bookmark-end text:name="__RefHeading___objectifs_du_groupe_2"/><text:bookmark-end text:name="objectifs_du_groupe"/></text:h>
      <text:p text:style-name="Text_20_body">L'objectif du groupe est de mutualiser nos efforts pour 3 actions concrètes :</text:p>
      <text:list text:style-name="Numbering_20_1" text:continue-numbering="false">
        <text:list-item>
          <text:p text:style-name="Numbering_20_1_Content_First"> <text:span text:style-name="Strong_20_Emphasis">Partager</text:span> des retours d'expérience, des bonnes pratiques, des études (performance, migration, …).</text:p>
        </text:list-item>
        <text:list-item>
          <text:p text:style-name="Numbering_20_1_Content"> <text:span text:style-name="Strong_20_Emphasis">Contribuer</text:span> à la pérennisation &amp; l'amélioration de PostgreSQL, dans l'esprit du Logiciel Libre et Open Source.</text:p>
        </text:list-item>
        <text:list-item>
          <text:p text:style-name="Numbering_20_1_Content_Last"> <text:span text:style-name="Strong_20_Emphasis">Encourager</text:span> l'utilisation et l'adoption, en particulier le support de PostgreSQL par les éditeurs.</text:p>
        </text:list-item>
      </text:list>
      <text:p text:style-name="Text_20_body"><text:span text:style-name="Strong_20_Emphasis">Ce groupe est par nature « ouvert » et accueille avec enthousiasme les bonnes volontés, avec
néanmoins quelques exigences (voir sous les logos)</text:span></text:p>
      <text:h text:style-name="Heading_20_2" text:outline-level="2"><text:bookmark-start text:name="__RefHeading___dans_la_presse_3"/><text:bookmark-start text:name="dans_la_presse"/>Dans la Presse<text:bookmark-end text:name="__RefHeading___dans_la_presse_3"/><text:bookmark-end text:name="dans_la_presse"/></text:h>
      <text:list text:style-name="List_20_1" text:continue-numbering="false">
        <text:list-item>
          <text:p text:style-name="List_20_1_Content_First"> <text:span text:style-name="Strong_20_Emphasis">IT for Business</text:span> (Fr) 23/01/2018 <text:a xlink:type="simple" xlink:href="https://testwww.postgresql.fr/entreprises/201801_itforbusiness_p10_alternative_postgresql_poussee_par_les_grands_comptes_patrick_brebion_.pdf" text:style-name="Internet_20_link" text:visited-style-name="Visited_20_Internet_20_Link"> "L’alternative PostgreSQL poussée par les grands comptes"</text:a> par Patrick Brébion</text:p>
        </text:list-item>
        <text:list-item>
          <text:p text:style-name="List_20_1_Content"> <text:span text:style-name="Strong_20_Emphasis">CIO-Online</text:span> (Fr) 06/12/2017 <text:a xlink:type="simple" xlink:href="http://www.cio-online.com/actualites/lire-les-entreprises-exigent-des-editeurs-de-progiciels-le-support-de-la-base-de-donnees-postgresql-9931.html" text:style-name="Internet_20_link" text:visited-style-name="Visited_20_Internet_20_Link">"Les entreprises exigent des éditeurs de progiciels le support de la base de données PostgreSQL"</text:a> par Bertrand Lemaire</text:p>
          <text:list text:style-name="List_20_1">
            <text:list-item>
              <text:p text:style-name="List_20_1_Content"> repris dans <text:span text:style-name="Strong_20_Emphasis">Le Monde Informatique</text:span> 07/12/2017 <text:a xlink:type="simple" xlink:href="https://www.lemondeinformatique.fr/actualites/lire-des-entreprises-reclament-le-support-de-postgresql-aux-editeurs-de-progiciels-70213.html" text:style-name="Internet_20_link" text:visited-style-name="Visited_20_Internet_20_Link">"Des entreprises françaises réclament le support de PostgreSQL aux éditeurs"</text:a> </text:p>
            </text:list-item>
          </text:list>
        </text:list-item>
        <text:list-item>
          <text:p text:style-name="List_20_1_Content"> <text:span text:style-name="Strong_20_Emphasis">Le MagIT</text:span> (Fr) 06/12/2017 <text:a xlink:type="simple" xlink:href="http://www.lemagit.fr/actualites/450431397/PostgreSQL-les-entreprises-francaises-utilisatrices-organisent-leur-resistance" text:style-name="Internet_20_link" text:visited-style-name="Visited_20_Internet_20_Link">"PostgreSQL : les entreprises françaises utilisatrices organisent leur résistance"</text:a> par Cyrille Chausson</text:p>
        </text:list-item>
        <text:list-item>
          <text:p text:style-name="List_20_1_Content_Last"> <text:span text:style-name="Strong_20_Emphasis">Le MagIT</text:span> (Fr) 18/11/2016 <text:a xlink:type="simple" xlink:href="http://www.lemagit.fr/actualites/450403232/La-communaute-francaise-de-PostgreSQL-se-structure-pour-les-entreprises" text:style-name="Internet_20_link" text:visited-style-name="Visited_20_Internet_20_Link">"La communauté française de PostgreSQL se structure pour les entreprises"</text:a> par Cyrille Chausson</text:p>
        </text:list-item>
      </text:list>
      <text:h text:style-name="Heading_20_2" text:outline-level="2"><text:bookmark-start text:name="__RefHeading___membres_4"/><text:bookmark-start text:name="membres"/>Membres<text:bookmark-end text:name="__RefHeading___membres_4"/><text:bookmark-end text:name="membres"/></text:h>
      <text:p text:style-name="Text_20_body">Le groupe compte à ce jour <text:span text:style-name="Strong_20_Emphasis">plus d'une vingtaine de participants</text:span>, parmi lesquels :</text:p>
      <text:p text:style-name="Text_20_body">AGIRC-ARCCO, Air France, A-SIS, Carrefour, CASDEN, CNES, Code-Lutin, EDF, ENEDIS, GIE AGORA (MSA), IGN, ISOCEL (Leclerc), MAIF, Météo France, le Ministère de l’Éducation Nationale, PeopleDoc, SNCF, Société Générale ou encore Tokheim Service Group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center">  <draw:frame draw:style-name="media" draw:name="AGIRC-ARRCO Legend" text:anchor-type="as-char" draw:z-index="0" svg:width="5.2916666666667cm"><draw:text-box><text:p text:style-name="legendcenter"><draw:frame draw:style-name="media" draw:name="AGIRC-ARRCO" text:anchor-type="as-char" draw:z-index="0" svg:width="5.2916666666667cm" svg:height="1.2873756218905cm"><draw:image xlink:href="Pictures/dbce23b755ebec0851109d97e21f01e3.png" xlink:type="simple" xlink:show="embed" xlink:actuate="onLoad"/></draw:frame>AGIRC-ARRCO</text:p></draw:text-box></draw:frame>  </text:p>
          </table:table-cell>
          <table:table-cell office:value-type="string" table:style-name="tablecell">
            <text:p text:style-name="tablealigncenter">  <draw:frame draw:style-name="mediacenter" draw:name="Air France Legend" text:anchor-type="paragraph" draw:z-index="0" svg:width="5.2916666666667cm"><draw:text-box><text:p text:style-name="legendcenter"><draw:frame draw:style-name="mediacenter" draw:name="Air France" text:anchor-type="paragraph" draw:z-index="1" svg:width="5.2916666666667cm" svg:height="0.59220818291215cm"><draw:image xlink:href="Pictures/8848c2d5559b636c2ab7ae41b6e42461.png" xlink:type="simple" xlink:show="embed" xlink:actuate="onLoad"/></draw:frame>Air France</text:p></draw:text-box></draw:frame>  </text:p>
          </table:table-cell>
          <table:table-cell office:value-type="string" table:style-name="tablecell">
            <text:p text:style-name="tablealigncenter">  <draw:frame draw:style-name="media" draw:name="A-SIS Legend" text:anchor-type="as-char" draw:z-index="0" svg:width="5.2916666666667cm"><draw:text-box><text:p text:style-name="legendcenter"><draw:frame draw:style-name="media" draw:name="A-SIS" text:anchor-type="as-char" draw:z-index="2" svg:width="5.2916666666667cm" svg:height="2.5322874493927cm"><draw:image xlink:href="Pictures/f4769501e9dbfdb9004eb2469584e4c1.png" xlink:type="simple" xlink:show="embed" xlink:actuate="onLoad"/></draw:frame>A-SIS</text:p></draw:text-box></draw:frame>  </text:p>
          </table:table-cell>
          <table:table-cell office:value-type="string" table:style-name="tablecell">
            <text:p text:style-name="tablealigncenter">  <draw:frame draw:style-name="mediaright" draw:name="Carrefour Legend" text:anchor-type="paragraph" draw:z-index="0" svg:width="5.2916666666667cm"><draw:text-box><text:p text:style-name="legendcenter"><draw:frame draw:style-name="mediaright" draw:name="Carrefour" text:anchor-type="paragraph" draw:z-index="3" svg:width="5.2916666666667cm" svg:height="4.6966572670661cm"><draw:image xlink:href="Pictures/c2cb0ee6873389640a4c758381a8407a.png" xlink:type="simple" xlink:show="embed" xlink:actuate="onLoad"/></draw:frame>Carrefour</text:p></draw:text-box></draw:frame>  </text:p>
          </table:table-cell>
          <table:table-cell office:value-type="string" table:style-name="tablecell">
            <text:p text:style-name="tablealigncenter">  <draw:frame draw:style-name="mediacenter" draw:name="CASDEN  Legend" text:anchor-type="paragraph" draw:z-index="0" svg:width="5.2916666666667cm"><draw:text-box><text:p text:style-name="legendcenter"><draw:frame draw:style-name="mediacenter" draw:name="CASDEN " text:anchor-type="paragraph" draw:z-index="4" svg:width="5.2916666666667cm" svg:height="1.6536458333333cm"><draw:image xlink:href="Pictures/393822e34c2242eb04c2a86b07df5256.png" xlink:type="simple" xlink:show="embed" xlink:actuate="onLoad"/></draw:frame>CASDEN </text:p></draw:text-box></draw:frame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CIRIL group Legend" text:anchor-type="as-char" draw:z-index="0" svg:width="3.96875cm"><draw:text-box><text:p text:style-name="legendcenter"><draw:frame draw:style-name="media" draw:name="CIRIL group" text:anchor-type="as-char" draw:z-index="5" svg:width="3.96875cm" svg:height="1.984375cm"><draw:image xlink:href="Pictures/5184ce06f05c328b15084659a01022cb.png" xlink:type="simple" xlink:show="embed" xlink:actuate="onLoad"/></draw:frame>CIRIL group</text:p></draw:text-box></draw:frame>  </text:p>
          </table:table-cell>
          <table:table-cell office:value-type="string" table:style-name="tablecell">
            <text:p text:style-name="tablealigncenter">  <draw:frame draw:style-name="media" draw:name="CNES Legend" text:anchor-type="as-char" draw:z-index="0" svg:width="3.96875cm"><draw:text-box><text:p text:style-name="legendcenter"><draw:frame draw:style-name="media" draw:name="CNES" text:anchor-type="as-char" draw:z-index="6" svg:width="3.96875cm" svg:height="3.96875cm"><draw:image xlink:href="Pictures/fe60eb1b1a393cc832ed1b07d34f3a20.png" xlink:type="simple" xlink:show="embed" xlink:actuate="onLoad"/></draw:frame>CNES</text:p></draw:text-box></draw:frame>  </text:p>
          </table:table-cell>
          <table:table-cell office:value-type="string" table:style-name="tablecell">
            <text:p text:style-name="tablealigncenter">  <draw:frame draw:style-name="media" draw:name="Code Lutin  Legend" text:anchor-type="as-char" draw:z-index="0" svg:width="3.4395833333333cm"><draw:text-box><text:p text:style-name="legendcenter"><draw:frame draw:style-name="media" draw:name="Code Lutin " text:anchor-type="as-char" draw:z-index="7" svg:width="3.4395833333333cm" svg:height="2.037953125cm"><draw:image xlink:href="Pictures/00665bc3e6f4e54924754d05f533868e.png" xlink:type="simple" xlink:show="embed" xlink:actuate="onLoad"/></draw:frame>Code Lutin </text:p></draw:text-box></draw:frame>  </text:p>
          </table:table-cell>
          <table:table-cell office:value-type="string" table:style-name="tablecell">
            <text:p text:style-name="tablealigncenter">  <draw:frame draw:style-name="mediacenter" draw:name="EDF  Legend" text:anchor-type="paragraph" draw:z-index="0" svg:width="5.2916666666667cm"><draw:text-box><text:p text:style-name="legendcenter"><draw:frame draw:style-name="mediacenter" draw:name="EDF " text:anchor-type="paragraph" draw:z-index="8" svg:width="5.2916666666667cm" svg:height="2.8580112721417cm"><draw:image xlink:href="Pictures/605eac48baf7a10a4f8e57a02eb9c9b2.jpg" xlink:type="simple" xlink:show="embed" xlink:actuate="onLoad"/></draw:frame>EDF </text:p></draw:text-box></draw:frame>  </text:p>
          </table:table-cell>
          <table:table-cell office:value-type="string" table:style-name="tablecell">
            <text:p text:style-name="tablealigncenter">  <draw:frame draw:style-name="media" draw:name="ENEDIS Legend" text:anchor-type="as-char" draw:z-index="0" svg:width="3.96875cm"><draw:text-box><text:p text:style-name="legendcenter"><draw:frame draw:style-name="media" draw:name="ENEDIS" text:anchor-type="as-char" draw:z-index="9" svg:width="3.96875cm" svg:height="1.2525229357798cm"><draw:image xlink:href="Pictures/38327d4adda6765caddbc55118a0c6a2.png" xlink:type="simple" xlink:show="embed" xlink:actuate="onLoad"/></draw:frame>ENEDIS</text:p></draw:text-box></draw:frame> 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iMSA Legend" text:anchor-type="as-char" draw:z-index="0" svg:width="5.2916666666667cm"><draw:text-box><text:p text:style-name="legendcenter"><draw:frame draw:style-name="media" draw:name="iMSA" text:anchor-type="as-char" draw:z-index="10" svg:width="5.2916666666667cm" svg:height="3.4187734082397cm"><draw:image xlink:href="Pictures/ee5e688afc27be9a6073c25598da0a61.jpg" xlink:type="simple" xlink:show="embed" xlink:actuate="onLoad"/></draw:frame>iMSA</text:p></draw:text-box></draw:frame>  </text:p>
          </table:table-cell>
          <table:table-cell office:value-type="string" table:style-name="tablecell">
            <text:p text:style-name="tablealigncenter">  <draw:frame draw:style-name="media" draw:name="IGN Legend" text:anchor-type="as-char" draw:z-index="0" svg:width="3.96875cm"><draw:text-box><text:p text:style-name="legendcenter"><draw:frame draw:style-name="media" draw:name="IGN" text:anchor-type="as-char" draw:z-index="11" svg:width="3.96875cm" svg:height="4.4934035181237cm"><draw:image xlink:href="Pictures/6abf53616f4135cfc4dfc4b7d876fbe4.png" xlink:type="simple" xlink:show="embed" xlink:actuate="onLoad"/></draw:frame>IGN</text:p></draw:text-box></draw:frame>  </text:p>
          </table:table-cell>
          <table:table-cell office:value-type="string" table:style-name="tablecell">
            <text:p text:style-name="tablealigncenter">  <draw:frame draw:style-name="media" draw:name="ISOCEL (Leclerc) Legend" text:anchor-type="as-char" draw:z-index="0" svg:width="3.96875cm"><draw:text-box><text:p text:style-name="legendcenter"><draw:frame draw:style-name="media" draw:name="ISOCEL (Leclerc)" text:anchor-type="as-char" draw:z-index="12" svg:width="3.96875cm" svg:height="4.1980204183267cm"><draw:image xlink:href="Pictures/05a2d19240825c68fa4b17e13bad3db0.png" xlink:type="simple" xlink:show="embed" xlink:actuate="onLoad"/></draw:frame>ISOCEL (Leclerc)</text:p></draw:text-box></draw:frame>  </text:p>
          </table:table-cell>
          <table:table-cell office:value-type="string" table:style-name="tablecell">
            <text:p text:style-name="tablealigncenter">  <draw:frame draw:style-name="media" draw:name="MAIF Legend" text:anchor-type="as-char" draw:z-index="0" svg:width="3.96875cm"><draw:text-box><text:p text:style-name="legendcenter"><draw:frame draw:style-name="media" draw:name="MAIF" text:anchor-type="as-char" draw:z-index="13" svg:width="3.96875cm" svg:height="3.3511208206687cm"><draw:image xlink:href="Pictures/94efa1677b335ab79e94190deaf65463.png" xlink:type="simple" xlink:show="embed" xlink:actuate="onLoad"/></draw:frame>MAIF</text:p></draw:text-box></draw:frame>  </text:p>
          </table:table-cell>
          <table:table-cell office:value-type="string" table:style-name="tablecell">
            <text:p text:style-name="tablealigncenter">  <draw:frame draw:style-name="mediacenter" draw:name="Météo France Legend" text:anchor-type="paragraph" draw:z-index="0" svg:width="5.2916666666667cm"><draw:text-box><text:p text:style-name="legendcenter"><draw:frame draw:style-name="mediacenter" draw:name="Météo France" text:anchor-type="paragraph" draw:z-index="14" svg:width="5.2916666666667cm" svg:height="5.2916666666667cm"><draw:image xlink:href="Pictures/24899866d67f1965907857ce51b6c339.jpg" xlink:type="simple" xlink:show="embed" xlink:actuate="onLoad"/></draw:frame>Météo France</text:p></draw:text-box></draw:frame> 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Ministère de l'éducation nationale et de la jeunesse Legend" text:anchor-type="as-char" draw:z-index="0" svg:width="3.96875cm"><draw:text-box><text:p text:style-name="legendcenter"><draw:frame draw:style-name="media" draw:name="Ministère de l'éducation nationale et de la jeunesse" text:anchor-type="as-char" draw:z-index="15" svg:width="3.96875cm" svg:height="5.2513338414634cm"><draw:image xlink:href="Pictures/c5f6a8c0b19ee5c7e5171773797e154b.jpg" xlink:type="simple" xlink:show="embed" xlink:actuate="onLoad"/></draw:frame>Ministère de l'éducation nationale et de la jeunesse</text:p></draw:text-box></draw:frame>  </text:p>
          </table:table-cell>
          <table:table-cell office:value-type="string" table:style-name="tablecell">
            <text:p text:style-name="tablealigncenter">  <draw:frame draw:style-name="medialeft" draw:name="PeopleDoc Legend" text:anchor-type="paragraph" draw:z-index="0" svg:width="5.2916666666667cm"><draw:text-box><text:p text:style-name="legendcenter"><draw:frame draw:style-name="medialeft" draw:name="PeopleDoc" text:anchor-type="paragraph" draw:z-index="16" svg:width="5.2916666666667cm" svg:height="2.10278886355cm"><draw:image xlink:href="Pictures/b881804762cbdd7222256c3d88ec707d.png" xlink:type="simple" xlink:show="embed" xlink:actuate="onLoad"/></draw:frame>PeopleDoc</text:p></draw:text-box></draw:frame>  </text:p>
          </table:table-cell>
          <table:table-cell office:value-type="string" table:style-name="tablecell">
            <text:p text:style-name="tablealigncenter">  <draw:frame draw:style-name="mediacenter" draw:name="SNCF Legend" text:anchor-type="paragraph" draw:z-index="0" svg:width="5.2916666666667cm"><draw:text-box><text:p text:style-name="legendcenter"><draw:frame draw:style-name="mediacenter" draw:name="SNCF" text:anchor-type="paragraph" draw:z-index="17" svg:width="5.2916666666667cm" svg:height="5.2916666666667cm"><draw:image xlink:href="Pictures/9ac79d9d959b26e21a29a48620d7e6ca.png" xlink:type="simple" xlink:show="embed" xlink:actuate="onLoad"/></draw:frame>SNCF</text:p></draw:text-box></draw:frame>  </text:p>
          </table:table-cell>
          <table:table-cell office:value-type="string" table:style-name="tablecell">
            <text:p text:style-name="tablealigncenter">  <draw:frame draw:style-name="media" draw:name="Société Générale Legend" text:anchor-type="as-char" draw:z-index="0" svg:width="5.2916666666667cm"><draw:text-box><text:p text:style-name="legendcenter"><draw:frame draw:style-name="media" draw:name="Société Générale" text:anchor-type="as-char" draw:z-index="18" svg:width="5.2916666666667cm" svg:height="1.0756830601093cm"><draw:image xlink:href="Pictures/6b312dc8676db58685982dbdcfcd7aad.png" xlink:type="simple" xlink:show="embed" xlink:actuate="onLoad"/></draw:frame>Société Générale</text:p></draw:text-box></draw:frame>  </text:p>
          </table:table-cell>
          <table:table-cell office:value-type="string" table:style-name="tablecell">
            <text:p text:style-name="tablealigncenter">  <draw:frame draw:style-name="media" draw:name="Tokheim Service Group Legend" text:anchor-type="as-char" draw:z-index="0" svg:width="3.96875cm"><draw:text-box><text:p text:style-name="legendcenter"><draw:frame draw:style-name="media" draw:name="Tokheim Service Group" text:anchor-type="as-char" draw:z-index="19" svg:width="3.96875cm" svg:height="2.3809139500423cm"><draw:image xlink:href="Pictures/18b4bee8112902d8b5f9ff60b58a1bd9.jpg" xlink:type="simple" xlink:show="embed" xlink:actuate="onLoad"/></draw:frame>Tokheim Service Group</text:p></draw:text-box></draw:frame>  </text:p>
          </table:table-cell>
        </table:table-row>
      </table:table>
      <text:h text:style-name="Heading_20_2" text:outline-level="2"><text:bookmark-start text:name="__RefHeading___independance_5"/><text:bookmark-start text:name="independance"/>Indépendance<text:bookmark-end text:name="__RefHeading___independance_5"/><text:bookmark-end text:name="independance"/></text:h>
      <text:p text:style-name="Text_20_body">Afin d'éviter toute situation de conflit d'intérêts, les sociétés qui commercialisent des prestations
directement liées à PostgreSQL (formation, support, conseil, hébergement, etc.) ne pourront pas rejoindre
le groupe. Elles sont néanmoins invitées à se faire connaître pour être sollicitées.</text:p>
      <text:h text:style-name="Heading_20_2" text:outline-level="2"><text:bookmark-start text:name="__RefHeading___cooptation_6"/><text:bookmark-start text:name="cooptation"/>Cooptation<text:bookmark-end text:name="__RefHeading___cooptation_6"/><text:bookmark-end text:name="cooptation"/></text:h>
      <text:p text:style-name="Text_20_body">Afin d'accepter l'entrée d'un nouveau membre dans le GT, il faut l'accord d'au moins la moitié des
membres du GT ayant un statut d'adhérent.</text:p>
      <text:h text:style-name="Heading_20_2" text:outline-level="2"><text:bookmark-start text:name="__RefHeading___confidentialite_7"/><text:bookmark-start text:name="confidentialite"/>Confidentialité<text:bookmark-end text:name="__RefHeading___confidentialite_7"/><text:bookmark-end text:name="confidentialite"/></text:h>
      <text:p text:style-name="Text_20_body">Sauf indication contraire, toutes les informations échangées au sein du groupe sont confidentielles.
Chaque membre du Groupe s'engage à ne pas divulguer à des tiers les informations professionnelles
présentées au sein du groupe. La liste des membres du groupe n'est pas publique.</text:p>
      <text:h text:style-name="Heading_20_2" text:outline-level="2"><text:bookmark-start text:name="__RefHeading___participation_active_8"/><text:bookmark-start text:name="participation_active"/>Participation active<text:bookmark-end text:name="__RefHeading___participation_active_8"/><text:bookmark-end text:name="participation_active"/></text:h>
      <text:p text:style-name="Text_20_body">Chaque membre a affirmé son intention de participer activement au groupe pour que celui-ci soit
opérationnel et fasse concrètement avancer les choses.</text:p>
      <text:p text:style-name="Text_20_body">Cet engagement se décline également en actions :</text:p>
      <text:list text:style-name="Numbering_20_1" text:continue-numbering="false">
        <text:list-item>
          <text:p text:style-name="Numbering_20_1_Content_First"> être présent aux RDV</text:p>
        </text:list-item>
        <text:list-item>
          <text:p text:style-name="Numbering_20_1_Content"> donner du temps pour partager &amp; rendre service</text:p>
        </text:list-item>
        <text:list-item>
          <text:p text:style-name="Numbering_20_1_Content"> participer si possible financièrement :</text:p>
          <text:list text:style-name="List_20_1">
            <text:list-item>
              <text:p text:style-name="List_20_1_Content"> en adhérant à l’asso pour l’aider dans son rôle de promotion de PostgreSQL (adhésion de 400€ par an ) </text:p>
            </text:list-item>
            <text:list-item>
              <text:p text:style-name="List_20_1_Content_Last"> en « mettant au pot » pour développer des fonctions supplémentaires à PostgreSQL (exploitation, supervision, …)</text:p>
            </text:list-item>
          </text:list>
        </text:list-item>
      </text:list>
      <text:p text:style-name="Text_20_body"><text:span text:style-name="Strong_20_Emphasis">
Si vous êtes candidat, vous devrez donc également vous engager sur cette position de
principe avant d'être accueilli dans le groupe.</text:span></text:p>
      <text:h text:style-name="Heading_20_2" text:outline-level="2"><text:bookmark-start text:name="__RefHeading___contact_9"/><text:bookmark-start text:name="contact"/>Contact<text:bookmark-end text:name="__RefHeading___contact_9"/><text:bookmark-end text:name="contact"/></text:h>
      <text:p text:style-name="Text_20_body">Le GT Entreprises est par nature « ouvert » et accueille avec enthousiasme les bonnes volontés.</text:p>
      <text:list text:style-name="List_20_1" text:continue-numbering="false">
        <text:list-item>
          <text:p text:style-name="List_20_1_Content_First"> <text:span text:style-name="underline">Contact</text:span> : <text:a xlink:type="simple" xlink:href="mailto:entreprises.contact@postgresql.fr" text:style-name="Internet_20_link" text:visited-style-name="Visited_20_Internet_20_Link">entreprises.contact@postgresql.fr</text:a></text:p>
        </text:list-item>
        <text:list-item>
          <text:p text:style-name="List_20_1_Content"> <text:span text:style-name="underline">Coordinateur</text:span> :</text:p>
          <text:list text:style-name="List_20_1">
            <text:list-item>
              <text:p text:style-name="List_20_1_Content"> Simon CLAVIER (SNCF)</text:p>
            </text:list-item>
          </text:list>
        </text:list-item>
        <text:list-item>
          <text:p text:style-name="List_20_1_Content"> <text:span text:style-name="underline">Représentants Communautés</text:span> :</text:p>
          <text:list text:style-name="List_20_1">
            <text:list-item>
              <text:p text:style-name="List_20_1_Content"> Laetitia AVROT</text:p>
            </text:list-item>
            <text:list-item>
              <text:p text:style-name="List_20_1_Content_Last"> Damien CLOCHARD</text:p>
            </text:list-item>
          </text:list>
        </text:list-item>
      </text:list>
      <text:h text:style-name="Heading_20_1" text:outline-level="1"><text:bookmark-start text:name="__RefHeading___pour_completer_10"/><text:bookmark-start text:name="pour_completer"/>Pour compléter<text:bookmark-end text:name="__RefHeading___pour_completer_10"/><text:bookmark-end text:name="pour_completer"/></text:h>
      <text:h text:style-name="Heading_20_2" text:outline-level="2"><text:bookmark-start text:name="__RefHeading___chantiers_en_cours_11"/><text:bookmark-start text:name="chantiers_en_cours"/>Chantiers en cours<text:bookmark-end text:name="__RefHeading___chantiers_en_cours_11"/><text:bookmark-end text:name="chantiers_en_cours"/></text:h>
      <text:p text:style-name="Text_20_body">Le Groupe Entreprises organise ses travaux au travers de chantiers spécifiques, dont l'intérêt est collectivement reconnu par le groupe et où un volontaire se charge de faire l'animation ; nous en avons 6 à ce jour :</text:p>
      <text:list text:style-name="List_20_1" text:continue-numbering="false">
        <text:list-item>
          <text:p text:style-name="List_20_1_Content_First"> Haute-Disponibilité</text:p>
        </text:list-item>
        <text:list-item>
          <text:p text:style-name="List_20_1_Content"> Supervision</text:p>
        </text:list-item>
        <text:list-item>
          <text:p text:style-name="List_20_1_Content"> Monitoring</text:p>
        </text:list-item>
        <text:list-item>
          <text:p text:style-name="List_20_1_Content"> Utilisation</text:p>
        </text:list-item>
        <text:list-item>
          <text:p text:style-name="List_20_1_Content"> Migration</text:p>
        </text:list-item>
        <text:list-item>
          <text:p text:style-name="List_20_1_Content_Last"> Promotion</text:p>
        </text:list-item>
      </text:list>
      <text:p text:style-name="Text_20_body">De nombreux autres chantiers ont été identifiés, ils attendent la disponibilité d'un volontaire pour être lancés.</text:p>
      <text:h text:style-name="Heading_20_2" text:outline-level="2"><text:bookmark-start text:name="__RefHeading___presse_-_sujets_connexes_12"/><text:bookmark-start text:name="presse_-_sujets_connexes"/>Presse - Sujets Connexes<text:bookmark-end text:name="__RefHeading___presse_-_sujets_connexes_12"/><text:bookmark-end text:name="presse_-_sujets_connexes"/></text:h>
      <text:list text:style-name="List_20_1" text:continue-numbering="false">
        <text:list-item>
          <text:p text:style-name="List_20_1_Content_First"> <text:span text:style-name="Strong_20_Emphasis">JDN</text:span> (Fr) 12/12/2016 <text:a xlink:type="simple" xlink:href="http://www.journaldunet.com/solutions/dsi/1189652-postgresql-vs-oracle-l-ecart-se-retrecit/" text:style-name="Internet_20_link" text:visited-style-name="Visited_20_Internet_20_Link">"PostgreSQL vs Oracle : l'écart se rétrécit"</text:a> par Xavier Biseul</text:p>
        </text:list-item>
        <text:list-item>
          <text:p text:style-name="List_20_1_Content"> <text:span text:style-name="Strong_20_Emphasis">JDN</text:span> (Fr) 06/12/2017 <text:a xlink:type="simple" xlink:href="http://www.journaldunet.com/solutions/dsi/1205799-open-source-oracle/" text:style-name="Internet_20_link" text:visited-style-name="Visited_20_Internet_20_Link">"De grands projets open source lancés pour réduire la dépendance à Oracle"</text:a> par Antoine Crochet-Damais</text:p>
        </text:list-item>
        <text:list-item>
          <text:p text:style-name="List_20_1_Content"> <text:span text:style-name="Strong_20_Emphasis">CIGREF</text:span> (Fr) 03/07/2017 <text:a xlink:type="simple" xlink:href="http://salle-de-presse.cigref.fr/work/le-cigref-et-eurocio-interpellent-oracle/" text:style-name="Internet_20_link" text:visited-style-name="Visited_20_Internet_20_Link">"Dégradation des relations entre les entreprises utilisatrices et Oracle"</text:a> par Henri d’Agrain &amp; Freddy Van den Wyngaert</text:p>
          <text:list text:style-name="List_20_1">
            <text:list-item>
              <text:p text:style-name="List_20_1_Content"> <text:a xlink:type="simple" xlink:href="http://fil.cigref.fr/_upload/documents/_newsletters/cp-56/CP-CIGREF-oracle2017-Fr.pdf" text:style-name="Internet_20_link" text:visited-style-name="Visited_20_Internet_20_Link">le communiqué de presse en pdf</text:a></text:p>
            </text:list-item>
            <text:list-item>
              <text:p text:style-name="List_20_1_Content"> <text:a xlink:type="simple" xlink:href="http://www.lemondeinformatique.fr/actualites/lire-le-cigref-acte-la-rupture-avec-oracle-et-pousse-les-alternatives-68710.html" text:style-name="Internet_20_link" text:visited-style-name="Visited_20_Internet_20_Link">Le Monde Informatique 03/07/2017 "Le Cigref acte la rupture avec Oracle et pousse les alternatives"</text:a> par Bertrand Lemaire</text:p>
            </text:list-item>
            <text:list-item>
              <text:p text:style-name="List_20_1_Content"> <text:a xlink:type="simple" xlink:href="http://www.cio-online.com/actualites/lire-le-cigref-va-accompagner-ses-membres-pour-quitter-oracle-9506.html" text:style-name="Internet_20_link" text:visited-style-name="Visited_20_Internet_20_Link">CIO 03/07/2017 "Le Cigref va accompagner ses membres pour quitter Oracle"</text:a> par Bertrand Lemaire</text:p>
            </text:list-item>
          </text:list>
        </text:list-item>
        <text:list-item>
          <text:p text:style-name="List_20_1_Content_Last"> <text:span text:style-name="Strong_20_Emphasis">Campaign for Clear Licensing</text:span> (En) 06/01/2015 <text:a xlink:type="simple" xlink:href="http://www.clearlicensing.org/2015/01/06/open-letter/" text:style-name="Internet_20_link" text:visited-style-name="Visited_20_Internet_20_Link">"Open letter: To Larry Ellison and the board of directors at Oracle" </text:a></text:p>
        </text:list-item>
      </text:list>
      <text:h text:style-name="Heading_20_2" text:outline-level="2"><text:bookmark-start text:name="__RefHeading___rejoignez-nous_13"/><text:bookmark-start text:name="rejoignez-nous"/>Rejoignez-Nous !<text:bookmark-end text:name="__RefHeading___rejoignez-nous_13"/><text:bookmark-end text:name="rejoignez-nous"/></text:h>
      <text:p text:style-name="Text_20_body"><draw:frame draw:style-name="media" draw:name="20" text:anchor-type="as-char" draw:z-index="20" svg:width="15.875cm" svg:height="22.298139397519cm"><draw:image xlink:href="Pictures/7c42e8b2bfa8061bbf3599a2e384d54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treprises:accueil</dc:title>
  </office:meta>
</office:document-meta>
</file>