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cotrad"/><text:bookmark-start text:name="__RefHeading___dicitonnaire_specifique_pour_la_trad_postgresql_1"/><text:bookmark-start text:name="dicitonnaire_specifique_pour_la_trad_postgresql"/>Dicitonnaire spécifique pour la trad Postgresql<text:bookmark-end text:name="__RefHeading___dicitonnaire_specifique_pour_la_trad_postgresql_1"/><text:bookmark-end text:name="dicitonnaire_specifique_pour_la_trad_postgresq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nglish </text:p>
          </table:table-cell>
          <table:table-cell office:value-type="string" table:style-name="tableheader">
            <text:p text:style-name="Table_20_Heading"> Français </text:p>
          </table:table-cell>
        </table:table-row>
        <table:table-row>
          <table:table-cell office:value-type="string" table:style-name="tablecell">
            <text:p text:style-name="tablealignleft"> large object</text:p>
          </table:table-cell>
          <table:table-cell office:value-type="string" table:style-name="tablecell">
            <text:p text:style-name="tablealignleft"> objet volumineux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cotrad</dc:title>
  </office:meta>
</office:document-meta>
</file>