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1146bb6a6ea2b5545d659ab947d3c2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_contribuer"/><text:bookmark-start text:name="__RefHeading___manieres_de_soutenir_le_projet_postgresql_1"/><text:bookmark-start text:name="manieres_de_soutenir_le_projet_postgresql"/>5 manières de soutenir le projet PostgreSQL<text:bookmark-end text:name="__RefHeading___manieres_de_soutenir_le_projet_postgresql_1"/><text:bookmark-end text:name="manieres_de_soutenir_le_projet_postgresql"/></text:h>
      <text:p text:style-name="Text_20_body">Votre entreprise utilise la base de données open-source PostgreSQL ? Vous souhaitez qu'elle contribue au succès de ce logiciel ? Bienvenue dans la communauté Postgres ! Rejoignez des centaines de sociétés dans le monde et apporter votre pierre à l'édifice. </text:p>
      <text:p text:style-name="Text_20_body">En contribuant activement au projet, vos équipes techniques acquiert une proximité avec les autres développeurs du projet et connaissance précise du logiciel qu'elles utilisent au quotidien. Un véritable cercle verteux qui vous fera profiter pleinement des avantages de l'open-source.</text:p>
      <text:p text:style-name="Text_20_body">Voici quelques pistes concrètes pour participer :</text:p>
      <text:h text:style-name="Heading_20_3" text:outline-level="3"><text:bookmark-start text:name="__RefHeading___donner_du_temps_2"/><text:bookmark-start text:name="donner_du_temps"/>Donner du temps<text:bookmark-end text:name="__RefHeading___donner_du_temps_2"/><text:bookmark-end text:name="donner_du_temps"/></text:h>
      <text:p text:style-name="Text_20_body">Donner du temps à vos salariés pour . Certaines sociétés accordent jusqu'à leur équipes jusqu'à 20% de leur temps pour participer aux développement de PostgreSQL : cela ne signifie pas écrire du code… En traduisant la documentation, e tester les version bêta, en diffusant sous licence open-source</text:p>
      <text:p text:style-name="Text_20_body">Exemple Concret : Nicolas Relange</text:p>
      <text:h text:style-name="Heading_20_3" text:outline-level="3"><text:bookmark-start text:name="__RefHeading___temoigner_3"/><text:bookmark-start text:name="temoigner"/>Témoigner<text:bookmark-end text:name="__RefHeading___temoigner_3"/><text:bookmark-end text:name="temoigner"/></text:h>
      <text:p text:style-name="Text_20_body">PostgreSQL souffre d'un manque de visibilité face aux éditeurs de SGBD dominants le marché. Pour changer cela, vous pouvez tout simplement faire savoir publiquement que vous utilisez le logiciel en expliquant les raisons de ce choix et en partageant votre retour d'expérience. Les témoignages d'utilisateurs  sont la meilleure publicité que le projet puisse avoir !</text:p>
      <text:p text:style-name="Text_20_body">Pour partager et diffuser votre <draw:frame draw:style-name="media" draw:name="0" text:anchor-type="as-char" draw:z-index="0" svg:width="2.1166666666667cm" svg:height="0.396875cm"><draw:image xlink:href="Pictures/31146bb6a6ea2b5545d659ab947d3c2e.gif" xlink:type="simple" xlink:show="embed" xlink:actuate="onLoad"/></draw:frame> plusieurs canaux s'offrent à vous : vous pouvez répondre à une interview dans la presse spécialisée, publier un article sur le blog de votre entreprise, participer à une conférence, communiquer via les réseux sociaux, etc.</text:p>
      <text:p text:style-name="Text_20_body">Exemple Concret : </text:p>
      <text:h text:style-name="Heading_20_3" text:outline-level="3"><text:bookmark-start text:name="__RefHeading___heberger_un_evenement_4"/><text:bookmark-start text:name="heberger_un_evenement"/>Héberger un événement<text:bookmark-end text:name="__RefHeading___heberger_un_evenement_4"/><text:bookmark-end text:name="heberger_un_evenement"/></text:h>
      <text:p text:style-name="Text_20_body">* Héberger une mini-conférence</text:p>
      <text:p text:style-name="Text_20_body">* </text:p>
      <text:p text:style-name="Text_20_body">Exemple concret : Enovance</text:p>
      <text:h text:style-name="Heading_20_3" text:outline-level="3"><text:bookmark-start text:name="__RefHeading___sponsoriser_5"/><text:bookmark-start text:name="sponsoriser"/>Sponsoriser<text:bookmark-end text:name="__RefHeading___sponsoriser_5"/><text:bookmark-end text:name="sponsoriser"/></text:h>
      <text:p text:style-name="Text_20_body">* Adhérer PostgreSQLFr</text:p>
      <text:p text:style-name="Text_20_body">* Faire un don PostgreSQL Europe</text:p>
      <text:p text:style-name="Text_20_body">* Sponsoriser une conférence</text:p>
      <text:p text:style-name="Text_20_body">Exemple concret : Oceanet Technologies</text:p>
      <text:h text:style-name="Heading_20_3" text:outline-level="3"><text:bookmark-start text:name="__RefHeading___soutenir_la_recherche_6"/><text:bookmark-start text:name="soutenir_la_recherche"/>Soutenir la recherche<text:bookmark-end text:name="__RefHeading___soutenir_la_recherche_6"/><text:bookmark-end text:name="soutenir_la_recherche"/></text:h>
      <text:p text:style-name="Text_20_body">* Partenariat Recherche</text:p>
      <text:p text:style-name="Text_20_body">* Google Summer of Code </text:p>
      <text:p text:style-name="Text_20_body">Exemple Concret : Maxence</text:p>
      <text:h text:style-name="Heading_20_2" text:outline-level="2"><text:bookmark-start text:name="__RefHeading___par_ou_commencer_7"/><text:bookmark-start text:name="par_ou_commencer"/>Par où commencer ?<text:bookmark-end text:name="__RefHeading___par_ou_commencer_7"/><text:bookmark-end text:name="par_ou_commencer"/></text:h>
      <text:p text:style-name="Text_20_body">Des questions ? Contacter nous sur contact@postgresql.fr pour obtenir plus de précisions ou être mis en relation avec la communaut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_contribuer</dc:title>
  </office:meta>
</office:document-meta>
</file>