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r_ag_2010"/><text:bookmark-start text:name="__RefHeading___deroulement_1"/><text:bookmark-start text:name="deroulement"/>Déroulement<text:bookmark-end text:name="__RefHeading___deroulement_1"/><text:bookmark-end text:name="deroulement"/></text:h>
      <text:p text:style-name="Text_20_body">Emargement : 10 personnes physiques + 11 pouvoirs, 3 entreprises représenté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ersonne </text:p>
          </table:table-cell>
          <table:table-cell office:value-type="string" table:style-name="tableheader">
            <text:p text:style-name="Table_20_Heading"> Présence/Pouvoir </text:p>
          </table:table-cell>
        </table:table-row>
        <table:table-row>
          <table:table-cell office:value-type="string" table:style-name="tablecell">
            <text:p text:style-name="tablealignleft">Thomas REISS  </text:p>
          </table:table-cell>
          <table:table-cell office:value-type="string" table:style-name="tablecell">
            <text:p text:style-name="tablealignleft"> Présent, 1 pouvoir  </text:p>
          </table:table-cell>
        </table:table-row>
        <table:table-row>
          <table:table-cell office:value-type="string" table:style-name="tablecell">
            <text:p text:style-name="tablealignleft">Damien CLOCHARD  </text:p>
          </table:table-cell>
          <table:table-cell office:value-type="string" table:style-name="tablecell">
            <text:p text:style-name="tablealignleft"> Présent, 1 pouvoir  </text:p>
          </table:table-cell>
        </table:table-row>
        <table:table-row>
          <table:table-cell office:value-type="string" table:style-name="tablecell">
            <text:p text:style-name="tablealignleft">Jean-Paul ARGUDO  </text:p>
          </table:table-cell>
          <table:table-cell office:value-type="string" table:style-name="tablecell">
            <text:p text:style-name="tablealignleft"> Présent, 1 pouvoir </text:p>
          </table:table-cell>
        </table:table-row>
        <table:table-row>
          <table:table-cell office:value-type="string" table:style-name="tablecell">
            <text:p text:style-name="tablealignleft">Cédric VILLEMAIN  </text:p>
          </table:table-cell>
          <table:table-cell office:value-type="string" table:style-name="tablecell">
            <text:p text:style-name="tablealignleft"> Présent, 3 pouvoirs </text:p>
          </table:table-cell>
        </table:table-row>
        <table:table-row>
          <table:table-cell office:value-type="string" table:style-name="tablecell">
            <text:p text:style-name="tablealignleft">Stéphane SCHILDKNECHT  </text:p>
          </table:table-cell>
          <table:table-cell office:value-type="string" table:style-name="tablecell">
            <text:p text:style-name="tablealignleft"> Présent, 3 pouvoirs </text:p>
          </table:table-cell>
        </table:table-row>
        <table:table-row>
          <table:table-cell office:value-type="string" table:style-name="tablecell">
            <text:p text:style-name="tablealignleft">Guillaume LELARGE  </text:p>
          </table:table-cell>
          <table:table-cell office:value-type="string" table:style-name="tablecell">
            <text:p text:style-name="tablealignleft"> Présent, 2 pouvoirs </text:p>
          </table:table-cell>
        </table:table-row>
        <table:table-row>
          <table:table-cell office:value-type="string" table:style-name="tablecell">
            <text:p text:style-name="tablealignleft">Patrick FRANCELLE </text:p>
          </table:table-cell>
          <table:table-cell office:value-type="string" table:style-name="tablecell">
            <text:p text:style-name="tablealignleft"> Présent </text:p>
          </table:table-cell>
        </table:table-row>
        <table:table-row>
          <table:table-cell office:value-type="string" table:style-name="tablecell">
            <text:p text:style-name="tablealignleft">Georges MOVSESSIAN </text:p>
          </table:table-cell>
          <table:table-cell office:value-type="string" table:style-name="tablecell">
            <text:p text:style-name="tablealignleft"> Présent </text:p>
          </table:table-cell>
        </table:table-row>
        <table:table-row>
          <table:table-cell office:value-type="string" table:style-name="tablecell">
            <text:p text:style-name="tablealignleft">Jehan-Guillaume DE RORTHAIS </text:p>
          </table:table-cell>
          <table:table-cell office:value-type="string" table:style-name="tablecell">
            <text:p text:style-name="tablealignleft"> Présent </text:p>
          </table:table-cell>
        </table:table-row>
        <table:table-row>
          <table:table-cell office:value-type="string" table:style-name="tablecell">
            <text:p text:style-name="tablealignleft">Marc COUSIN </text:p>
          </table:table-cell>
          <table:table-cell office:value-type="string" table:style-name="tablecell">
            <text:p text:style-name="tablealignleft"> Présent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Personnes morales </text:p>
          </table:table-cell>
          <table:covered-table-cell/>
        </table:table-row>
        <table:table-row>
          <table:table-cell office:value-type="string" table:style-name="tablecell">
            <text:p text:style-name="tablealignleft">DALIBO par l'intermédiaire de Jean-Paul ARGUDO  </text:p>
          </table:table-cell>
          <table:table-cell office:value-type="string" table:style-name="tablecell">
            <text:p text:style-name="tablealignleft"> Présent  </text:p>
          </table:table-cell>
        </table:table-row>
        <table:table-row>
          <table:table-cell office:value-type="string" table:style-name="tablecell">
            <text:p text:style-name="tablealignleft">OpenWide par l'intermédiaire de Guillaume SMET  </text:p>
          </table:table-cell>
          <table:table-cell office:value-type="string" table:style-name="tablecell">
            <text:p text:style-name="tablealignleft"> Pouvoir à Guillaume LELARGE  </text:p>
          </table:table-cell>
        </table:table-row>
        <table:table-row>
          <table:table-cell office:value-type="string" table:style-name="tablecell">
            <text:p text:style-name="tablealignleft">C-S par l'intermédiaire de Jean-Christophe ARNU </text:p>
          </table:table-cell>
          <table:table-cell office:value-type="string" table:style-name="tablecell">
            <text:p text:style-name="tablealignleft"> Vote par mail + pouvoir à Stéphane SCHILDKNECHT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Pouvoirs</text:p>
          </table:table-cell>
          <table:covered-table-cell/>
        </table:table-row>
        <table:table-row>
          <table:table-cell office:value-type="string" table:style-name="tablecell">
            <text:p text:style-name="tablealignleft">Christophe CHAUVET </text:p>
          </table:table-cell>
          <table:table-cell office:value-type="string" table:style-name="tablecell">
            <text:p text:style-name="tablealignleft"> Pouvoir à Thomas REISS  </text:p>
          </table:table-cell>
        </table:table-row>
        <table:table-row>
          <table:table-cell office:value-type="string" table:style-name="tablecell">
            <text:p text:style-name="tablealignleft">Jean-Christophe ARNU  </text:p>
          </table:table-cell>
          <table:table-cell office:value-type="string" table:style-name="tablecell">
            <text:p text:style-name="tablealignleft"> Vote par mail + pouvoir à Stéphane SCHILDKNECHT </text:p>
          </table:table-cell>
        </table:table-row>
        <table:table-row>
          <table:table-cell office:value-type="string" table:style-name="tablecell">
            <text:p text:style-name="tablealignleft">Sébastien DINOT </text:p>
          </table:table-cell>
          <table:table-cell office:value-type="string" table:style-name="tablecell">
            <text:p text:style-name="tablealignleft"> Pouvoir à Cédric VILLEMAIN </text:p>
          </table:table-cell>
        </table:table-row>
        <table:table-row>
          <table:table-cell office:value-type="string" table:style-name="tablecell">
            <text:p text:style-name="tablealignleft">Lucien BROSSARD </text:p>
          </table:table-cell>
          <table:table-cell office:value-type="string" table:style-name="tablecell">
            <text:p text:style-name="tablealignleft"> Pouvoir à Cédric VILLEMAIN </text:p>
          </table:table-cell>
        </table:table-row>
        <table:table-row>
          <table:table-cell office:value-type="string" table:style-name="tablecell">
            <text:p text:style-name="tablealignleft">William FAMY </text:p>
          </table:table-cell>
          <table:table-cell office:value-type="string" table:style-name="tablecell">
            <text:p text:style-name="tablealignleft"> Pouvoir à Cédric VILLEMAIN </text:p>
          </table:table-cell>
        </table:table-row>
        <table:table-row>
          <table:table-cell office:value-type="string" table:style-name="tablecell">
            <text:p text:style-name="tablealignleft">Pascal BROGNEZ </text:p>
          </table:table-cell>
          <table:table-cell office:value-type="string" table:style-name="tablecell">
            <text:p text:style-name="tablealignleft"> Pouvoir à Stéphane SCHILDKNECHT </text:p>
          </table:table-cell>
        </table:table-row>
        <table:table-row>
          <table:table-cell office:value-type="string" table:style-name="tablecell">
            <text:p text:style-name="tablealignleft">Florence COUSIN </text:p>
          </table:table-cell>
          <table:table-cell office:value-type="string" table:style-name="tablecell">
            <text:p text:style-name="tablealignleft"> Pouvoir à Guillaume LELARGE </text:p>
          </table:table-cell>
        </table:table-row>
        <table:table-row>
          <table:table-cell office:value-type="string" table:style-name="tablecell">
            <text:p text:style-name="tablealignleft">Vincent PICAVET </text:p>
          </table:table-cell>
          <table:table-cell office:value-type="string" table:style-name="tablecell">
            <text:p text:style-name="tablealignleft"> Pouvoir à Damien CLOCHARD </text:p>
          </table:table-cell>
        </table:table-row>
        <table:table-row>
          <table:table-cell office:value-type="string" table:style-name="tablecell">
            <text:p text:style-name="tablealignleft">Mathias BROSSARD </text:p>
          </table:table-cell>
          <table:table-cell office:value-type="string" table:style-name="tablecell">
            <text:p text:style-name="tablealignleft"> Pouvoir à Jean-Paul ARGUDO </text:p>
          </table:table-cell>
        </table:table-row>
      </table:table>
      <text:h text:style-name="Heading_20_1" text:outline-level="1"><text:bookmark-start text:name="__RefHeading___bilan_moral_et_financier_2"/><text:bookmark-start text:name="bilan_moral_et_financier"/>Bilan moral et financier<text:bookmark-end text:name="__RefHeading___bilan_moral_et_financier_2"/><text:bookmark-end text:name="bilan_moral_et_financier"/></text:h>
      <text:h text:style-name="Heading_20_2" text:outline-level="2"><text:bookmark-start text:name="__RefHeading___salons_et_conferences_3"/><text:bookmark-start text:name="salons_et_conferences"/>Salons et conférences<text:bookmark-end text:name="__RefHeading___salons_et_conferences_3"/><text:bookmark-end text:name="salons_et_conferences"/></text:h>
      <text:p text:style-name="Text_20_body">Présence aux RMLL de Nantes → Marc Cousin et Sébastien Lardière étaient présents, Sébastien ayant par ailleurs donné une conférence sur PostgreSQL.</text:p>
      <text:p text:style-name="Text_20_body">Organisation du PGDay.eu → événement organisé par PG.eu avec le soutien fort de membres de PGFr. Bilan positif avec 200 visiteurs et 27 conférences. Concernant les retours des visiteurs: voir <text:a xlink:type="simple" xlink:href="http://blog.hagander.net/archives/157-Feedback-from-pgday.eu.html" text:style-name="Internet_20_link" text:visited-style-name="Visited_20_Internet_20_Link">la page de feedback</text:a>.
Il s'agit du plus gros événement PostgreSQL en Europe, comparable en importance aux événements américains. Quelques regrets exprimés par Damien pour améliorer la prochaine édition:</text:p>
      <text:list text:style-name="List_20_1" text:continue-numbering="false">
        <text:list-item>
          <text:p text:style-name="List_20_1_Content_First"> Telecom ParisTech a été occulté de l'événement, dû à une mauvaise communication vers les élèves. Torts partagés également par ParisTech, mais ce point devra être revue en cas d'une nouvelle collaboration avec ParisTech.</text:p>
        </text:list-item>
        <text:list-item>
          <text:p text:style-name="List_20_1_Content_Last"> Désir de proposer des ateliers, malgré la difficulté que cela représente.</text:p>
        </text:list-item>
      </text:list>
      <text:h text:style-name="Heading_20_2" text:outline-level="2"><text:bookmark-start text:name="__RefHeading___demenagement_du_siege_4"/><text:bookmark-start text:name="demenagement_du_siege"/>Déménagement du siège<text:bookmark-end text:name="__RefHeading___demenagement_du_siege_4"/><text:bookmark-end text:name="demenagement_du_siege"/></text:h>
      <text:p text:style-name="Text_20_body">Le déménagement n'a pu avoir lieu faute à un problème de calendrier. Ce point sera abordé plus loin.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Les fonds versés par PG.eu issues des recettes partagées du PGDay.eu apparaîtront au prochain bilan financier car viré après le 1er janvier 2010.</text:p>
      <text:p text:style-name="Text_20_body">Pas de réadhésion de Benchmark Group malgré les relances. Adhésion de Syleam en stand-by jusqu'à nouvel ordre.</text:p>
      <text:h text:style-name="Heading_20_2" text:outline-level="2"><text:bookmark-start text:name="__RefHeading___approbation_6"/><text:bookmark-start text:name="approbation"/>Approbation<text:bookmark-end text:name="__RefHeading___approbation_6"/><text:bookmark-end text:name="approbation"/></text:h>
      <text:p text:style-name="Text_20_body">Bilan moral : Approuvé à l'unanimité.</text:p>
      <text:p text:style-name="Text_20_body">Bilan financier : Approuvé à l'unanimité. </text:p>
      <text:h text:style-name="Heading_20_1" text:outline-level="1"><text:bookmark-start text:name="__RefHeading___resolutions_7"/><text:bookmark-start text:name="resolutions"/>Résolutions<text:bookmark-end text:name="__RefHeading___resolutions_7"/><text:bookmark-end text:name="resolutions"/></text:h>
      <text:h text:style-name="Heading_20_2" text:outline-level="2"><text:bookmark-start text:name="__RefHeading___remboursement_des_frais_de_deplacementrepresentation_8"/><text:bookmark-start text:name="remboursement_des_frais_de_deplacementrepresentation"/>Remboursement des frais de déplacement/représentation<text:bookmark-end text:name="__RefHeading___remboursement_des_frais_de_deplacementrepresentation_8"/><text:bookmark-end text:name="remboursement_des_frais_de_deplacementrepresentation"/></text:h>
      <text:p text:style-name="Text_20_body">Cette résolution a pour but d'amener l'évolution de l'article 10 concernant la gratuité du mandat, et plus particulièrement la clause quant au remboursement des frais de représentation.</text:p>
      <text:p text:style-name="Text_20_body">La question était notamment d'étendre la clause de remboursement des frais de représentation à tous les membres de l'association et non de la restreindre au seul CA.</text:p>
      <text:p text:style-name="Text_20_body">Aucun vote n'a pas été réalisé. Néanmoins, la question d'étendre cette clause aux membres de l'association n'a pas rencontré d'opposition ; la question de la transparence vis à vis de ces remboursements a donné lieu a des opinions très partagés.</text:p>
      <text:h text:style-name="Heading_20_2" text:outline-level="2"><text:bookmark-start text:name="__RefHeading___demenagement_du_siege_9"/><text:bookmark-start text:name="demenagement_du_siege1"/>Déménagement du siège<text:bookmark-end text:name="__RefHeading___demenagement_du_siege_9"/><text:bookmark-end text:name="demenagement_du_siege1"/></text:h>
      <text:p text:style-name="Text_20_body">Il a été décidé à l'unanimité de s'appuyer sur une Maison des Associations à Paris pour domicilier l'association. L'adresse sera fixée ultérieurement par décision sur la liste “membres”.</text:p>
      <text:h text:style-name="Heading_20_2" text:outline-level="2"><text:bookmark-start text:name="__RefHeading___modifications_des_statuts_10"/><text:bookmark-start text:name="modifications_des_statuts"/>Modifications des statuts<text:bookmark-end text:name="__RefHeading___modifications_des_statuts_10"/><text:bookmark-end text:name="modifications_des_statuts"/></text:h>
      <text:h text:style-name="Heading_20_3" text:outline-level="3"><text:bookmark-start text:name="__RefHeading___abaissement_du_nombre_minimum_de_membres_au_ca_11"/><text:bookmark-start text:name="abaissement_du_nombre_minimum_de_membres_au_ca"/>Abaissement du nombre minimum de membres au CA<text:bookmark-end text:name="__RefHeading___abaissement_du_nombre_minimum_de_membres_au_ca_11"/><text:bookmark-end text:name="abaissement_du_nombre_minimum_de_membres_au_ca"/></text:h>
      <text:p text:style-name="Text_20_body">Devant le problème de recrutement de nouveaux membres au CA, deux solutions ont été proposées :</text:p>
      <text:list text:style-name="List_20_1" text:continue-numbering="false">
        <text:list-item>
          <text:p text:style-name="List_20_1_Content_First"> au minimum deux fois le nombre de membre du bureau plus une personne. Le CA sera composé au maximum de 11 personnes.</text:p>
        </text:list-item>
        <text:list-item>
          <text:p text:style-name="List_20_1_Content_Last"> nombre de membres au Bureau.</text:p>
        </text:list-item>
      </text:list>
      <text:h text:style-name="Heading_20_3" text:outline-level="3"><text:bookmark-start text:name="__RefHeading___suppression_du_ca_12"/><text:bookmark-start text:name="suppression_du_ca"/>Suppression du CA<text:bookmark-end text:name="__RefHeading___suppression_du_ca_12"/><text:bookmark-end text:name="suppression_du_ca"/></text:h>
      <text:p text:style-name="Text_20_body">14 votes contre, 3 abstentions et 4 votes pour.</text:p>
      <text:p text:style-name="Text_20_body">Proposition rejetée.</text:p>
      <text:h text:style-name="Heading_20_3" text:outline-level="3"><text:bookmark-start text:name="__RefHeading___fonctionnement_interne_de_l_association_13"/><text:bookmark-start text:name="fonctionnement_interne_de_l_association"/>Fonctionnement interne de l'association<text:bookmark-end text:name="__RefHeading___fonctionnement_interne_de_l_association_13"/><text:bookmark-end text:name="fonctionnement_interne_de_l_association"/></text:h>
      <text:p text:style-name="Text_20_body">Le constat a été fait que l'association ne fonctionne pas correctement. Ce constat a par ailleurs donné lieu à la proposition de modification des statuts de l'association pour supprimer le CA.</text:p>
      <text:p text:style-name="Text_20_body">A l'issue des débats, il a été approuvé que l'association sera animée par le biais de la liste de discussion des membres, le conseil d'administration sera relégué à son rôle: approuver ou refuser les actions que peut entreprendre l'association dans son rôle de promotion du logiciel PostgreSQL.</text:p>
      <text:h text:style-name="Heading_20_2" text:outline-level="2"><text:bookmark-start text:name="__RefHeading___election_du_ca_14"/><text:bookmark-start text:name="election_du_ca"/>Election du CA<text:bookmark-end text:name="__RefHeading___election_du_ca_14"/><text:bookmark-end text:name="election_du_ca"/></text:h>
      <text:p text:style-name="Text_20_body">Les membres sortants:</text:p>
      <text:list text:style-name="List_20_1" text:continue-numbering="false">
        <text:list-item>
          <text:p text:style-name="List_20_1_Content_First"> Thomas Reiss</text:p>
        </text:list-item>
        <text:list-item>
          <text:p text:style-name="List_20_1_Content_Last"> Merci de compléter.</text:p>
        </text:list-item>
      </text:list>
      <text:p text:style-name="Text_20_body">Les quatre candidats au CA pour six postes sont:</text:p>
      <text:list text:style-name="List_20_1" text:continue-numbering="false">
        <text:list-item>
          <text:p text:style-name="List_20_1_Content_First"> Damien Clochard</text:p>
        </text:list-item>
        <text:list-item>
          <text:p text:style-name="List_20_1_Content"> Jean-Paul Argudo</text:p>
        </text:list-item>
        <text:list-item>
          <text:p text:style-name="List_20_1_Content"> Cédric Villemain</text:p>
        </text:list-item>
        <text:list-item>
          <text:p text:style-name="List_20_1_Content_Last"> Stéphane Schildknecht</text:p>
        </text:list-item>
      </text:list>
      <text:p text:style-name="Text_20_body">Le CA pourra fonctionner temporairement avec seulement neuf membres jusqu'à la rediscussion des statuts de l'association.</text:p>
      <text:p text:style-name="Text_20_body">Election à réaliser par voie électronique.</text:p>
      <text:h text:style-name="Heading_20_2" text:outline-level="2"><text:bookmark-start text:name="__RefHeading___tresorier_par_interim_15"/><text:bookmark-start text:name="tresorier_par_interim"/>Trésorier par interim<text:bookmark-end text:name="__RefHeading___tresorier_par_interim_15"/><text:bookmark-end text:name="tresorier_par_interim"/></text:h>
      <text:p text:style-name="Text_20_body">Damien Clochard se propose au poste de trésorier par interim avant l'élection d'un nouveau trésorier.
Pas d'autres candidats, aucune objection mais sans vote.</text:p>
      <text:h text:style-name="Heading_20_2" text:outline-level="2"><text:bookmark-start text:name="__RefHeading___election_du_bureau_16"/><text:bookmark-start text:name="election_du_bureau"/>Election du Bureau<text:bookmark-end text:name="__RefHeading___election_du_bureau_16"/><text:bookmark-end text:name="election_du_bureau"/></text:h>
      <text:p text:style-name="Text_20_body">L'élection du Bureau est reportée à une date ultérieure.
Le Conseil d'Administration se donne jusqu'au 25 mars pour la déclaration des candidatures et jusqu'au mercredi 7 avril au plus tard pour procéder au vote.</text:p>
      <text:h text:style-name="Heading_20_1" text:outline-level="1"><text:bookmark-start text:name="__RefHeading___programme_2010_17"/><text:bookmark-start text:name="programme_2010"/>Programme 2010<text:bookmark-end text:name="__RefHeading___programme_2010_17"/><text:bookmark-end text:name="programme_2010"/></text:h>
      <text:p text:style-name="Text_20_body">L'association soutiendra les événements et travaux suivants :</text:p>
      <text:list text:style-name="List_20_1" text:continue-numbering="false">
        <text:list-item>
          <text:p text:style-name="List_20_1_Content_First"> PGDay.fr 2010</text:p>
        </text:list-item>
        <text:list-item>
          <text:p text:style-name="List_20_1_Content"> PG National Tour pour la sortie de la 9.0</text:p>
        </text:list-item>
        <text:list-item>
          <text:p text:style-name="List_20_1_Content_Last"> Livre blanc PostgreSQL</text:p>
        </text:list-item>
      </text:list>
      <text:h text:style-name="Heading_20_1" text:outline-level="1"><text:bookmark-start text:name="__RefHeading___conclusion_18"/><text:bookmark-start text:name="conclusion"/>Conclusion<text:bookmark-end text:name="__RefHeading___conclusion_18"/><text:bookmark-end text:name="conclusion"/></text:h>
      <text:p text:style-name="Text_20_body">Levée de scéance à 00h5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r_ag_2010</dc:title>
  </office:meta>
</office:document-meta>
</file>