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a5b302c0b3c56096c7bbdd57a80f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adherents"/><text:bookmark-start text:name="__RefHeading___adherents_1"/><text:bookmark-start text:name="adherents"/>Adhérents<text:bookmark-end text:name="__RefHeading___adherents_1"/><text:bookmark-end text:name="adherents"/></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ette page présente les membres de l'association.<text:a xlink:type="simple" xlink:href="https://testwww.postgresql.fr/adherents/adhesion" text:style-name="Internet_20_link" text:visited-style-name="Visited_20_Internet_20_Link">Adhérez maintenant à PostgreSQLFr</text:a> pour soutenir l'association et pour participer activement aux décisions !</text:p>
          </table:table-cell>
        </table:table-row>
      </table:table>
      <text:h text:style-name="Heading_20_2" text:outline-level="2"><text:bookmark-start text:name="__RefHeading___entreprises_2"/><text:bookmark-start text:name="entreprises"/>Entreprises<text:bookmark-end text:name="__RefHeading___entreprises_2"/><text:bookmark-end text:name="entreprises"/></text:h>
      <text:h text:style-name="Heading_20_3" text:outline-level="3"><text:bookmark-start text:name="__RefHeading___dalibo_3"/><text:bookmark-start text:name="dalibo"/>Dalibo<text:bookmark-end text:name="__RefHeading___dalibo_3"/><text:bookmark-end text:name="dalibo"/></text:h>
      <text:p text:style-name="Text_20_body"><draw:frame draw:style-name="media" draw:name="0" text:anchor-type="as-char" draw:z-index="0" svg:width="15.028333333333cm" svg:height="4.048125cm"><draw:image xlink:href="Pictures/d7a5b302c0b3c56096c7bbdd57a80f66.png" xlink:type="simple" xlink:show="embed" xlink:actuate="onLoad"/></draw:frame></text:p>
      <text:p text:style-name="Text_20_body">Dalibo est une société française spécialiste de PostgreSQL et des
technologies associées. Support, formation et conseil sont le cœur de
son activité. Dalibo contribue activement aux efforts de la communauté
du SGBD libre: code, documentation, articles, ateliers et conférences.
Le nombre et la diversité de ses clients reflètent la variété des usages
de PostgreSQL: institutionnel, médias, industrie, télécoms, grande
distribution, etc.</text:p>
      <text:p text:style-name="Text_20_body"><text:a xlink:type="simple" xlink:href="http://dalibo.com" text:style-name="Internet_20_link" text:visited-style-name="Visited_20_Internet_20_Link">» Plus d'informations</text:a></text:p>
      <text:h text:style-name="Heading_20_3" text:outline-level="3"><text:bookmark-start text:name="__RefHeading___octopus_dba_4"/><text:bookmark-start text:name="octopus_dba"/>Octopus DBA<text:bookmark-end text:name="__RefHeading___octopus_dba_4"/><text:bookmark-end text:name="octopus_dba"/></text:h>
      <text:p text:style-name="Text_20_body"><draw:a xlink:type="simple" xlink:href="http://www.octopusdba.com/templates/OctopusDBA_tpl/images/octopusdba_144.png"><draw:frame draw:style-name="media" draw:name="1" text:anchor-type="as-char" draw:z-index="1" svg:width="" svg:rel-width="100%" svg:height="0cm"><draw:image xlink:href="http://www.octopusdba.com/templates/OctopusDBA_tpl/images/octopusdba_144.png" xlink:type="simple" xlink:show="embed" xlink:actuate="onLoad"/></draw:frame></draw:a></text:p>
      <text:p text:style-name="Text_20_body">OctopusDBA est une société à taille humaine dont l'activité est basée autour des bases de données. La qualité et le haut niveau des prestations réalisées font la différence auprès de nos clients. Sa devise est : “Il vaut mieux ne pas faire, que mal faire !”.</text:p>
      <text:p text:style-name="Text_20_body"><text:a xlink:type="simple" xlink:href="http://www.octopusdba.com/fr/" text:style-name="Internet_20_link" text:visited-style-name="Visited_20_Internet_20_Link">» Plus d'informations</text:a></text:p>
      <text:h text:style-name="Heading_20_3" text:outline-level="3"><text:bookmark-start text:name="__RefHeading___cap_data_5"/><text:bookmark-start text:name="cap_data"/>Cap Data<text:bookmark-end text:name="__RefHeading___cap_data_5"/><text:bookmark-end text:name="cap_data"/></text:h>
      <text:h text:style-name="Heading_20_2" text:outline-level="2"><text:bookmark-start text:name="__RefHeading___associations_6"/><text:bookmark-start text:name="associations"/>Associations<text:bookmark-end text:name="__RefHeading___associations_6"/><text:bookmark-end text:name="associations"/></text:h>
      <text:h text:style-name="Heading_20_2" text:outline-level="2"><text:bookmark-start text:name="__RefHeading___collectivites_7"/><text:bookmark-start text:name="collectivites"/>Collectivités<text:bookmark-end text:name="__RefHeading___collectivites_7"/><text:bookmark-end text:name="collectivites"/></text:h>
      <text:h text:style-name="Heading_20_2" text:outline-level="2"><text:bookmark-start text:name="__RefHeading___individus_8"/><text:bookmark-start text:name="individus"/>Individus<text:bookmark-end text:name="__RefHeading___individus_8"/><text:bookmark-end text:name="individu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adherents</dc:title>
  </office:meta>
</office:document-meta>
</file>