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pel_a_projets_2010:appel"/><text:bookmark-start text:name="__RefHeading___appel_a_projets_1"/><text:bookmark-start text:name="appel_a_projets"/>Appel à Projets<text:bookmark-end text:name="__RefHeading___appel_a_projets_1"/><text:bookmark-end text:name="appel_a_projets"/></text:h>
      <text:p text:style-name="Text_20_body">L'année 2009 fut exceptionnelle pour la communauté PostgreSQL Francophone avec 
notamment la conférence européenne “PG Day” qui s'est tenue à Paris et
qui reste à ce jour la plus grande conférence dédiée à PostgreSQL jamais
organisée en Europe.</text:p>
      <text:p text:style-name="Text_20_body">Ce succès se traduit par un net bénéfice au niveau de l'association
PostgreSQLFr. En clair : l'association dispose d'assez d'argent pour fonctionner pendant
plusieurs années et elle continue à recevoir plus d'argent qu'elle n'en
dépense. </text:p>
      <text:p text:style-name="Text_20_body">En 2010, les membres de l'association ont décidé de lancer un grand appel à projet pour redistribuer une 
partie des fonds de l'association au profit de projets de la communauté francophone de PostgreSQL.</text:p>
      <text:p text:style-name="Text_20_body">Concrètement l'association propose de financer des projets avec des bourses allant de 1000€ à 4000€, selon le besoin exprimé.
Ces bourses pourront être utilisées pour rembourser des déplacements, du matériel, des frais d'impressions, de location ou tout 
frais nécessaire à la réalisation du projet. Les frais seront remboursés par l'association sur présentation des factures correspondantes.
Il est possible de financer tout ou partie d'un stage étudiant. Des avances sur frais peuvent être accordées si elles sont justifiées.</text:p>
      <text:h text:style-name="Heading_20_2" text:outline-level="2"><text:bookmark-start text:name="__RefHeading___qui_peut_participer_2"/><text:bookmark-start text:name="qui_peut_participer"/>Qui peut participer ?<text:bookmark-end text:name="__RefHeading___qui_peut_participer_2"/><text:bookmark-end text:name="qui_peut_participer"/></text:h>
      <text:p text:style-name="Text_20_body">Ce financement est ouvert à tous, quelque soit le pays, l'age, l'expérience ou la compétence technique.
Les projets candidats doivent respecter les critères suivants :</text:p>
      <text:list text:style-name="List_20_1" text:continue-numbering="false">
        <text:list-item>
          <text:p text:style-name="List_20_1_Content_First"> Le projet doit concerner “PostgreSQL et la francophonie”.</text:p>
        </text:list-item>
        <text:list-item>
          <text:p text:style-name="List_20_1_Content"> Les acteurs du projet restent propriétaires du copyright de leurs travaux mais les éventuels résultats (code, documents, images) doivent être placés sous licence libre (BSD ou CC-BY-NC-SA de préférence).</text:p>
        </text:list-item>
        <text:list-item>
          <text:p text:style-name="List_20_1_Content"> Le projet ne doit pas avoir un but lucratif. En particulier, il ne s'agit pas de financer le projet de développement d'une entreprise.</text:p>
        </text:list-item>
        <text:list-item>
          <text:p text:style-name="List_20_1_Content"> Chaque projet doit désigner un référent, c'est à dire un interlocuteur joignable et disponible.</text:p>
        </text:list-item>
        <text:list-item>
          <text:p text:style-name="List_20_1_Content_Last"> Chaque projet devra fournir un bilan d'avancement régulier ou un moyen de suivi “au fil de l'eau”</text:p>
        </text:list-item>
      </text:list>
      <text:h text:style-name="Heading_20_2" text:outline-level="2"><text:bookmark-start text:name="__RefHeading___qui_decidera_3"/><text:bookmark-start text:name="qui_decidera"/>Qui décidera ?<text:bookmark-end text:name="__RefHeading___qui_decidera_3"/><text:bookmark-end text:name="qui_decidera"/></text:h>
      <text:list text:style-name="List_20_1" text:continue-numbering="false">
        <text:list-item>
          <text:p text:style-name="List_20_1_Content_First"> Les projets candidats seront présentés aux membres de l'association. Ceux-ci sélectionneront les projets promus ainsi que le montant des bourses accordées.</text:p>
        </text:list-item>
        <text:list-item>
          <text:p text:style-name="List_20_1_Content"> Les membres de l'association impliqués dans un projet candidat ne participeront pas à la sélection</text:p>
        </text:list-item>
        <text:list-item>
          <text:p text:style-name="List_20_1_Content_Last"> Les projets sélectionnés seront prévenus le 21 mars 2011</text:p>
        </text:list-item>
      </text:list>
      <text:h text:style-name="Heading_20_2" text:outline-level="2"><text:bookmark-start text:name="__RefHeading___exemples_de_projets_4"/><text:bookmark-start text:name="exemples_de_projets"/>Exemples de Projets<text:bookmark-end text:name="__RefHeading___exemples_de_projets_4"/><text:bookmark-end text:name="exemples_de_projets"/></text:h>
      <text:list text:style-name="List_20_1" text:continue-numbering="false">
        <text:list-item>
          <text:p text:style-name="List_20_1_Content_First"> Réalisation d'affiches et de matériel promotionnel</text:p>
        </text:list-item>
        <text:list-item>
          <text:p text:style-name="List_20_1_Content"> Organisation d'un évènement pour la sortie de PostgreSQL 9.0 </text:p>
        </text:list-item>
        <text:list-item>
          <text:p text:style-name="List_20_1_Content"> Traduction en français d'un logiciel de l'écosystème PostgreSQL</text:p>
        </text:list-item>
        <text:list-item>
          <text:p text:style-name="List_20_1_Content"> Conférences, Ateliers, Journées d'initiation</text:p>
        </text:list-item>
        <text:list-item>
          <text:p text:style-name="List_20_1_Content_Last"> Développement d'une fonctionnalité ou d'un logiciel </text:p>
        </text:list-item>
      </text:list>
      <text:h text:style-name="Heading_20_2" text:outline-level="2"><text:bookmark-start text:name="__RefHeading___dossier_de_candidature_5"/><text:bookmark-start text:name="dossier_de_candidature"/>Dossier de candidature<text:bookmark-end text:name="__RefHeading___dossier_de_candidature_5"/><text:bookmark-end text:name="dossier_de_candidature"/></text:h>
      <text:p text:style-name="Text_20_body">Les dossiers de candidature doivent nous parvenir avant le 28 février 2011. Ils doivent obligatoirement comporter les éléments ci-dessous :</text:p>
      <text:list text:style-name="List_20_1" text:continue-numbering="false">
        <text:list-item>
          <text:p text:style-name="List_20_1_Content_First"> Un descriptif du projet</text:p>
        </text:list-item>
        <text:list-item>
          <text:p text:style-name="List_20_1_Content"> Une présentation des membres du projet</text:p>
        </text:list-item>
        <text:list-item>
          <text:p text:style-name="List_20_1_Content"> Une feuille de route</text:p>
        </text:list-item>
        <text:list-item>
          <text:p text:style-name="List_20_1_Content"> Un budget prévisionnel précisant le montant de la bourse demandée</text:p>
        </text:list-item>
        <text:list-item>
          <text:p text:style-name="List_20_1_Content_Last"> Les coordonnées du référent au sein du groupe</text:p>
        </text:list-item>
      </text:list>
      <text:p text:style-name="Text_20_body">Les dossiers doivent envoyés à l'adresse appel-projets-2010@postgresql.fr</text:p>
      <text:p text:style-name="Text_20_body">Le calendrier établi est le suivant :</text:p>
      <table:table table:style-name="Table">
        <table:table-column/>
        <table:table-column/>
        <table:table-row>
          <table:table-cell office:value-type="string" table:style-name="tableheader">
            <text:p text:style-name="Table_20_Heading"> 1er novembre 2010 </text:p>
          </table:table-cell>
          <table:table-cell office:value-type="string" table:style-name="tablecell">
            <text:p text:style-name="tablealignleft"> Ouverture au dépôt de dossiers de candidature </text:p>
          </table:table-cell>
        </table:table-row>
        <table:table-row>
          <table:table-cell office:value-type="string" table:style-name="tableheader">
            <text:p text:style-name="Table_20_Heading"> 28 février 2011 </text:p>
          </table:table-cell>
          <table:table-cell office:value-type="string" table:style-name="tablecell">
            <text:p text:style-name="tablealignleft"> Date limite de dépôt des dossiers </text:p>
          </table:table-cell>
        </table:table-row>
        <table:table-row>
          <table:table-cell office:value-type="string" table:style-name="tableheader">
            <text:p text:style-name="Table_20_Heading"> 15 mars 2011 </text:p>
          </table:table-cell>
          <table:table-cell office:value-type="string" table:style-name="tablecell">
            <text:p text:style-name="tablealignleft"> Délibéré au sein de l'association </text:p>
          </table:table-cell>
        </table:table-row>
        <table:table-row>
          <table:table-cell office:value-type="string" table:style-name="tableheader">
            <text:p text:style-name="Table_20_Heading"> 21 mars 2011 </text:p>
          </table:table-cell>
          <table:table-cell office:value-type="string" table:style-name="tablecell">
            <text:p text:style-name="tablealignleft"> Communication des résultats du délibéré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ppel_a_projets_2010:appel</dc:title>
  </office:meta>
</office:document-meta>
</file>