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1c1d6e4d37f3588694dd306c8d19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post-mortem-incident-2020803"/><text:bookmark-start text:name="__RefHeading___incident_du_3_aout_2020_1"/><text:bookmark-start text:name="incident_du_3_aout_2020"/>Incident du 3 aout 2020<text:bookmark-end text:name="__RefHeading___incident_du_3_aout_2020_1"/><text:bookmark-end text:name="incident_du_3_aout_2020"/></text:h>
      <text:list text:style-name="List_20_1" text:continue-numbering="false">
        <text:list-item>
          <text:p text:style-name="LastListParagraph_List_20_1_Content_First"> Lundi 3 aout à 20h00 : Le volume `sysdisk02` est mis en mode 'read-only'</text:p>
        </text:list-item>
      </text:list>
      <text:p text:style-name="Text_20_body"><draw:frame draw:style-name="media" draw:name="0" text:anchor-type="as-char" draw:z-index="0" svg:width="10.583333333333cm" svg:height="5.2916666666667cm"><draw:image xlink:href="Pictures/a41c1d6e4d37f3588694dd306c8d1959.png" xlink:type="simple" xlink:show="embed" xlink:actuate="onLoad"/></draw:frame></text:p>
      <text:list text:style-name="List_20_1" text:continue-numbering="false">
        <text:list-item>
          <text:p text:style-name="LastListParagraph_List_20_1_Content_First"> Mardi 4 aout : premier signalement d'une erreur sur la plateforme via twitter</text:p>
        </text:list-item>
      </text:list>
      <text:p text:style-name="Text_20_body">    <text:a xlink:type="simple" xlink:href="https://twitter.com/clemDBA_Qc/status/1290712848155521024" text:style-name="Internet_20_link" text:visited-style-name="Visited_20_Internet_20_Link">https://twitter.com/clemDBA_Qc/status/1290712848155521024</text:a></text:p>
      <text:list text:style-name="List_20_1" text:continue-numbering="false">
        <text:list-item>
          <text:p text:style-name="LastListParagraph_List_20_1_Content_First"> Vendredi 7 aout à à 8h09 : Reboot de celeste2 et activation la console d'urgence pour forcer le redémarrage manuel. </text:p>
        </text:list-item>
      </text:list>
      <text:list text:style-name="List_20_1" text:continue-numbering="false">
        <text:list-item>
          <text:p text:style-name="LastListParagraph_List_20_1_Content_First"> Vendredi 7 aout à à 8h09 : erreurs dans /var/log/syslog</text:p>
        </text:list-item>
      </text:list>
      <text:p text:style-name="Preformatted_20_Text">Aug<text:s text:c="2"/>7 08:09:43 celeste2 kernel: kjournald starting.<text:s text:c="2"/>Commit interval 5 seconds<text:s text:c="40"/><text:line-break/>Aug<text:s text:c="2"/>7 08:09:43 celeste2 kernel: EXT3-fs (xvda1): warning: ext3_clear_journal_err: Filesystem error recorded from previous mount: IO failure<text:s text:c="98"/><text:line-break/>Aug<text:s text:c="2"/>7 08:09:43 celeste2 kernel: EXT3-fs (xvda1): warning: ext3_clear_journal_err: Marking fs in need of filesystem check.<text:line-break/>Aug<text:s text:c="2"/>7 08:09:43 celeste2 kernel: EXT3-fs (xvda1): warning: mounting fs with errors, running e2fsck is recommended<text:s text:c="6"/><text:line-break/>Aug<text:s text:c="2"/>7 08:09:43 celeste2 kernel: EXT3-fs (xvda1): using internal journal<text:s text:c="19"/></text:p>
      <text:list text:style-name="List_20_1" text:continue-numbering="false">
        <text:list-item>
          <text:p text:style-name="LastListParagraph_List_20_1_Content_First">    Le service PostgreSQL ne redémarre pas.</text:p>
        </text:list-item>
      </text:list>
      <text:p text:style-name="Preformatted_20_Text">Aug<text:s text:c="2"/>7 08:10:45 celeste2 postgresql@11-main[1120]: 2020-08-07 08:10:33.526 CEST [2478] fluxbb@fluxbb FATAL:<text:s text:c="2"/>the database system is starting up<text:s text:c="9"/></text:p>
      <text:list text:style-name="List_20_1" text:continue-numbering="false">
        <text:list-item>
          <text:p text:style-name="LastListParagraph_List_20_1_Content_First"> Vendredi 7 aout à à 8h22 : Redémarrage à nouveau di serveur PostgreSQL. Les mêmes erreurs persistent.</text:p>
        </text:list-item>
      </text:list>
      <text:p text:style-name="Preformatted_20_Text">Aug<text:s text:c="2"/>7 08:22:02 celeste2 postgresql@11-main[16878]: 2020-08-07 08:21:57.600 CEST [16952] repli@dolibarr FATAL:<text:s text:c="2"/>the database system is starting up<text:s text:c="92"/><text:line-break/>Aug<text:s text:c="2"/>7 08:22:02 celeste2 postgresql@11-main[16878]: pg_ctl: server did not start in time</text:p>
      <text:list text:style-name="List_20_1" text:continue-numbering="false">
        <text:list-item>
          <text:p text:style-name="LastListParagraph_List_20_1_Content_First"> Vendredi 7 aout à 8h39 : 3eme tentative de redémarrage de PostgreSQL. Cette fois le service est rétabli</text:p>
        </text:list-item>
      </text:list>
      <text:list text:style-name="List_20_1" text:continue-numbering="false">
        <text:list-item>
          <text:p text:style-name="LastListParagraph_List_20_1_Content_First"> Vendredi 7 aout à 9h37 : rétablissement de la repli logique vers Tantor2 (ansible-playbook rebuild_logical_replication.yml)   </text:p>
        </text:list-item>
      </text:list>
      <text:list text:style-name="List_20_1" text:continue-numbering="false">
        <text:list-item>
          <text:p text:style-name="LastListParagraph_List_20_1_Content_First"> Vendredi 7 aout à 10h30 : activation de fsck.mode=force dans /etc/default/gru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post-mortem-incident-2020803</dc:title>
  </office:meta>
</office:document-meta>
</file>