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inicom"/><text:bookmark-start text:name="__RefHeading___minicom_1"/><text:bookmark-start text:name="minicom"/>Minicom<text:bookmark-end text:name="__RefHeading___minicom_1"/><text:bookmark-end text:name="minicom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 TODO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Avant d'utiliser la première fois minicom il convient de le configurer, pour se faire, executer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<text:span text:style-name="highlight_kw2">sudo</text:span> minicom <text:span text:style-name="highlight_re5">-s</text:span></text:p>
          </table:table-cell>
        </table:table-row>
      </table:table>
      <text:p text:style-name="Text_20_body">ensuite paramétrer le port serie qui convient ttyS0 ou ttyS1
“enregistrer la config sous dfl”
executer ensuite minicom comme ceci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minicom <text:span text:style-name="highlight_re5">-o</text:span></text:p>
          </table:table-cell>
        </table:table-row>
      </table:table>
      <text:p text:style-name="Text_20_body">en bas de la fenetre lorsque la connexion est établie, c'est indiqué connect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minicom</dc:title>
  </office:meta>
</office:document-meta>
</file>