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ilman3"/><text:bookmark-start text:name="__RefHeading___mailman_3_1"/><text:bookmark-start text:name="mailman_3"/>Mailman 3<text:bookmark-end text:name="__RefHeading___mailman_3_1"/><text:bookmark-end text:name="mailman_3"/></text:h>
      <text:h text:style-name="Heading_20_2" text:outline-level="2"><text:bookmark-start text:name="__RefHeading___install_2"/><text:bookmark-start text:name="install"/>Install<text:bookmark-end text:name="__RefHeading___install_2"/><text:bookmark-end text:name="instal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python-pip python3-pip<text:line-break/><text:span text:style-name="highlight_kw2">sudo</text:span> apt <text:span text:style-name="highlight_kw2">install</text:span> ruby-sass <text:line-break/><text:span text:style-name="highlight_kw2">sudo</text:span> pip2 <text:span text:style-name="highlight_kw2">install</text:span> whoosh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mailman3</dc:title>
  </office:meta>
</office:document-meta>
</file>