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10_points_cles"/><text:bookmark-start text:name="__RefHeading___points_cles_1"/><text:bookmark-start text:name="points_cles"/>10 points clés<text:bookmark-end text:name="__RefHeading___points_cles_1"/><text:bookmark-end text:name="points_cles"/></text:h>
      <text:p text:style-name="Text_20_body">Voici une liste de 10 fonctionnalités qui font de PostgreSQL une des meilleurs bases de données relationnelles actuellement disponibles.</text:p>
      <text:list text:style-name="Numbering_20_1" text:continue-numbering="false">
        <text:list-item>
          <text:p text:style-name="Numbering_20_1_Content_First"> <text:span text:style-name="Strong_20_Emphasis">Le respect des règles ACID en toute circonstances.</text:span></text:p>
        </text:list-item>
        <text:list-item>
          <text:p text:style-name="Numbering_20_1_Content"> <text:span text:style-name="Strong_20_Emphasis">Une licence simple et non-ambigüe</text:span>. Grâce à la licence BSD vous pouvez utiliser, modifier et de redistribuer librement le code source de PostgreSQL.  </text:p>
        </text:list-item>
        <text:list-item>
          <text:p text:style-name="Numbering_20_1_Content"> <text:span text:style-name="Strong_20_Emphasis">Le Respect des standards</text:span>.  ( 90% de recommandations de la norme SQL:2003 )</text:p>
        </text:list-item>
        <text:list-item>
          <text:p text:style-name="Numbering_20_1_Content"> <text:span text:style-name="Strong_20_Emphasis">Un code source clair, correct et testé rigoureusement</text:span></text:p>
        </text:list-item>
        <text:list-item>
          <text:p text:style-name="Numbering_20_1_Content"> <text:span text:style-name="Strong_20_Emphasis">Le MVCC garantit la consistance des données</text:span></text:p>
        </text:list-item>
        <text:list-item>
          <text:p text:style-name="Numbering_20_1_Content"> <text:span text:style-name="Strong_20_Emphasis">Une gestion intelligente des jointures complexes</text:span> </text:p>
        </text:list-item>
        <text:list-item>
          <text:p text:style-name="Numbering_20_1_Content"> <text:span text:style-name="Strong_20_Emphasis">La recherche plein texte intégrée dans le cœur du SGBD</text:span></text:p>
        </text:list-item>
        <text:list-item>
          <text:p text:style-name="Numbering_20_1_Content"> <text:span text:style-name="Strong_20_Emphasis">Une scalabilité hors du commun</text:span></text:p>
        </text:list-item>
        <text:list-item>
          <text:p text:style-name="Numbering_20_1_Content"> <text:span text:style-name="Strong_20_Emphasis">10 languages de procédures stockées.</text:span> PostgreSQL peut exécuer des fonctions procédurales  écrites dans les languages suivant :  PL/pgSQL, PL/Perl, PL/PHP, PL/Python, PL/Ruby, PL/sh, PL/Tcl and PL/Scheme, PL/Java, PL/R.</text:p>
        </text:list-item>
        <text:list-item>
          <text:p text:style-name="Numbering_20_1_Content"> <text:span text:style-name="Strong_20_Emphasis">De multiples solutions de réplication</text:span>. De la simple copie de sauvegarde, jusqu'au cluster  en passant par la haute disponibilité, PostgreSQL offre un panel de solution de réplication ( synchrones, asynchrone, maitre-esclaves,  multi-maitres ) </text:p>
        </text:list-item>
        <text:list-item>
          <text:p text:style-name="Numbering_20_1_Content_Last"> <text:span text:style-name="Strong_20_Emphasis">Une communauté internationale réactive</text:span> </text:p>
        </text:list-item>
      </text:list>
      <text:h text:style-name="Heading_20_3" text:outline-level="3"><text:bookmark-start text:name="__RefHeading___autres_idees_2"/><text:bookmark-start text:name="autres_idees"/>Autres idées<text:bookmark-end text:name="__RefHeading___autres_idees_2"/><text:bookmark-end text:name="autres_idees"/></text:h>
      <text:list text:style-name="List_20_1" text:continue-numbering="false">
        <text:list-item>
          <text:p text:style-name="LastListParagraph_List_20_1_Content_First"> Les opérations non-définies et non supportées sont systématiquement signalées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10_points_cles</dc:title>
  </office:meta>
</office:document-meta>
</file>